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6-09-2023 hebben wij een reguliere omgevingsvergunning verleend voor het bouwen van een tuinhuis met veranda op het adres Peckedammerstraat 3 7478DE Diepenheim. Deze vergunning staat ingeschreven onder zaaknummer 000057062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14663</text:span><text:line-break/><text:date style:data-style-name="dag" text:fixed="true" text:date-value="2023-09-28"/><text:line-break/><text:date style:data-style-name="jaar" text:fixed="true" text:date-value="2023-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663</text:span><text:date style:data-style-name="nicedate" text:fixed="true" text:date-value="2023-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663</text:span><text:date style:data-style-name="nicedate" text:fixed="true" text:date-value="2023-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570629</meta:user-defined>
    <meta:user-defined meta:name="DCTERMS.abstract">het bouwen van een tuinhuis met veranda</meta:user-defined>
    <dc:language>nl</dc:language>
    <meta:user-defined meta:name="OVERHEIDop.locatietype/OVERHEIDop.gebiedsmarkering">Punt</meta:user-defined>
    <meta:user-defined meta:name="DC.title">Op 26-09-2023 hebben wij een reguliere omgevingsvergunning verleend voor het bouwen van een tuinhuis met veranda op het adres Peckedammerstraat 3 7478DE Diepenheim. Deze vergunning staat ingeschreven onder zaaknummer 0000570629.</meta:user-defined>
    <meta:user-defined meta:name="DCTERMS.W3CDTF/DCTERMS.available">2023-09-28</meta:user-defined>
    <meta:user-defined meta:name="DCTERMS.W3CDTF/OVERHEIDop.jaargang">2023</meta:user-defined>
    <meta:user-defined meta:name="OVERHEIDop.publicationIssue">414663</meta:user-defined>
    <meta:user-defined meta:name="OVERHEIDop.GmbID/DC.identifier">gmb-2023-414663</meta:user-defined>
    <meta:user-defined meta:name="OVERHEIDop.versieInformatie"/>
  </office:meta>
</office:document-meta>
</file>