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5-09-2023 00:00 hebben wij aanvraag reguliere omgevingsvergunning voor het bouwen van een schuur op het adres Koekoekslaan 43 7475CK Markelo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5-09-2023 00:00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414639</text:span><text:line-break/><text:date style:data-style-name="dag" text:fixed="true" text:date-value="2023-09-28"/><text:line-break/><text:date style:data-style-name="jaar" text:fixed="true" text:date-value="2023-09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4639</text:span><text:date style:data-style-name="nicedate" text:fixed="true" text:date-value="2023-09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4639</text:span><text:date style:data-style-name="nicedate" text:fixed="true" text:date-value="2023-09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589689</meta:user-defined>
    <meta:user-defined meta:name="DCTERMS.abstract">het bouwen van een schuur</meta:user-defined>
    <dc:language>nl</dc:language>
    <meta:user-defined meta:name="OVERHEIDop.locatietype/OVERHEIDop.gebiedsmarkering">Punt</meta:user-defined>
    <meta:user-defined meta:name="DC.title">Op 15-09-2023 00:00 hebben wij aanvraag reguliere omgevingsvergunning voor het bouwen van een schuur op het adres Koekoekslaan 43 7475CK Markelo ontvangen.</meta:user-defined>
    <meta:user-defined meta:name="DCTERMS.W3CDTF/DCTERMS.available">2023-09-28</meta:user-defined>
    <meta:user-defined meta:name="DCTERMS.W3CDTF/OVERHEIDop.jaargang">2023</meta:user-defined>
    <meta:user-defined meta:name="OVERHEIDop.publicationIssue">414639</meta:user-defined>
    <meta:user-defined meta:name="OVERHEIDop.GmbID/DC.identifier">gmb-2023-414639</meta:user-defined>
    <meta:user-defined meta:name="OVERHEIDop.versieInformatie"/>
  </office:meta>
</office:document-meta>
</file>