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Reinderslaan te Ferwert, nabij Boterhoek 3 te Ferwe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Reinderslaan, nabij Boterhoek 3 te Ferwert,  één en ander zoals aangegeven op de bijgevoegde tekening.</text:p>
            <text:p text:style-name="tussenkopcur">Motivering</text:p>
            <text:p text:style-name="common-al">Op 21 juli 2023 is een aanvraag ingediend betreffende het aanwijzen van een gehandicaptenparkeerplaats op kenteken aan de Reinderslaan, nabij Boterhoek 5 te Ferwert.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Reinderslaan, nabij Boterhoek 3 te Ferwert,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span text:style-name="nadrukvet">Belangenafweging</text:span>
          </text:p>
            <text:p text:style-name="common-al">Aan de Reinderslaan te Ferwert nabij Boterhoek nummer 3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Reinderslaan te Ferwert, nabij Boterhoek 3,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7 sept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4">
              <text:list-item text:style-override="id1-3-2-2-1-34-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4459</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459</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459</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Ferw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082</meta:user-defined>
    <meta:user-defined meta:name="DCTERMS.abstract">Aanwijzen gehandicaptenparkeerplaats aan de Reinderslaan, ter hoogte van Boterhoek 3 te Ferwert</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Reinderslaan te Ferwert, nabij Boterhoek 3 te Ferwert</meta:user-defined>
    <meta:user-defined meta:name="DCTERMS.W3CDTF/DCTERMS.available">2023-09-28</meta:user-defined>
    <meta:user-defined meta:name="OVERHEIDop.externeBijlage">Locatie GP, Reinderslaan thv Boterhoek 3|exb-2023-45545</meta:user-defined>
    <meta:user-defined meta:name="DCTERMS.W3CDTF/OVERHEIDop.jaargang">2023</meta:user-defined>
    <meta:user-defined meta:name="OVERHEIDop.publicationIssue">414459</meta:user-defined>
    <meta:user-defined meta:name="OVERHEIDop.GmbID/DC.identifier">gmb-2023-414459</meta:user-defined>
    <meta:user-defined meta:name="OVERHEIDop.versieInformatie"/>
  </office:meta>
</office:document-meta>
</file>