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9A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ethovenstraat 9 A 2 1077HL AmsterdamBeethovenstraat 9A-2</text:p>
            <text:p text:style-name="common-al">Looptijd :29-09-2023 t/m 29-09-2023</text:p>
            <text:p text:style-name="common-al">Verzonden naar aanvrager op: 25-09-2023</text:p>
            <text:p text:style-name="common-al">Kenmerk gemeente: Z/23/2225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251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4139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139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139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25121</meta:user-defined>
    <meta:user-defined meta:name="DCTERMS.abstract">Werkzaamheden en vervoer op straat Beethovenstraat 9 A 2 1077HL, Beethovenstraat 9A-2</meta:user-defined>
    <dc:language>nl</dc:language>
    <meta:user-defined meta:name="OVERHEIDop.locatietype/OVERHEIDop.gebiedsmarkering">Punt</meta:user-defined>
    <meta:user-defined meta:name="DC.title">Besluit apv vergunning Verleend - Beethovenstraat 9A-2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4139</meta:user-defined>
    <meta:user-defined meta:name="OVERHEIDop.GmbID/DC.identifier">gmb-2023-414139</meta:user-defined>
    <meta:user-defined meta:name="OVERHEIDop.versieInformatie"/>
  </office:meta>
</office:document-meta>
</file>