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oncept Verordening Jeugdhulp gemeente Heerenveen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stelde het concept van de verordening Jeugdhulp Gemeente Heerenveen 2024 vast. De verordening ligt vanaf 28 september t/m 26 oktober 2023 ter inzage. Deze verordening bevat de voorwaarden waaronder in de gemeente Heerenveen hulp zal worden verstrekt onder gelding van de Jeugdwet. </text:p>
            <text:p text:style-name="common-al">
            <text:span text:style-name="nadrukvet">Verordening inzien</text:span>
          </text:p>
            <text:p text:style-name="common-al">U kunt deze concept verordening en de toelichting op de verordening van 28 september t/m 26 oktober 2023 digitaal inzien op de website <text:a xlink:href="https://www.officielebekendmakingen.nl/" xlink:type="simple"><text:span text:style-name="nadrukondlijn">www.officielebekendmakingen.nl</text:span></text:a>.  Ook kunt u tijdens deze periode de stukken inzien in het gemeentehuis, Crackstraat 2 te Heerenveen. Het gemeentehuis is alleen op afspraak geopend. </text:p>
            <text:p text:style-name="common-al">
            <text:span text:style-name="nadrukvet">Zienswijze doorgeven</text:span>
          </text:p>
            <text:p text:style-name="common-al">Inwoners kunnen tijdens de inzagetermijn een zienswijze inbrengen. Schriftelijke zienswijzen kunt u richten aan het college van burgemeester en wethouders van de gemeente Heerenveen. Vermeld hierbij ‘zienswijze concept verordening Jeugdhulp Gemeente Heerenveen 2024’ als onderwerp, uw adresgegevens en uw handtekening. </text:p>
            <text:p text:style-name="last-al">U kunt uw zienswijze ook in een gesprek inbrengen. Neem hiervoor contact op met R.J.B. Hofstede (beleidsregisseur) of M. Timmer (strategisch adviseur) via 14 0513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13896</text:span><text:line-break/><text:date style:data-style-name="dag" text:fixed="true" text:date-value="2023-09-27"/><text:line-break/><text:date style:data-style-name="jaar" text:fixed="true" text:date-value="2023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3896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3896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articipatie-Web-ZM/2.10/xml/MC-DRP-Participatie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particip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Economie | Organisatie en beleid</meta:user-defined>
    <meta:user-defined meta:name="OVERHEID.TaxonomieBeleidsagendaDecentraal/OVERHEID.category">Zorg en gezondheid | Organisatie en beleid</meta:user-defined>
    <dc:language>nl</dc:language>
    <meta:user-defined meta:name="OVERHEIDop.locatietype/OVERHEIDop.gebiedsmarkering">Woonplaats</meta:user-defined>
    <meta:user-defined meta:name="DC.title">Concept Verordening Jeugdhulp gemeente Heerenveen 2024</meta:user-defined>
    <meta:user-defined meta:name="OVERHEIDop.datumEindeReactietermijn">2023-10-26</meta:user-defined>
    <meta:user-defined meta:name="OVERHEIDop.TilID/OVERHEIDop.terinzageleggingOP">til-2023-15550</meta:user-defined>
    <meta:user-defined meta:name="DCTERMS.W3CDTF/DCTERMS.available">2023-09-27</meta:user-defined>
    <meta:user-defined meta:name="DCTERMS.W3CDTF/OVERHEIDop.jaargang">2023</meta:user-defined>
    <meta:user-defined meta:name="OVERHEIDop.publicationIssue">413896</meta:user-defined>
    <meta:user-defined meta:name="OVERHEIDop.GmbID/DC.identifier">gmb-2023-413896</meta:user-defined>
    <meta:user-defined meta:name="OVERHEIDop.versieInformatie"/>
  </office:meta>
</office:document-meta>
</file>