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met dakterras achter de woning en een dakterras op het hoofdgebouw, Van Imhoffstraat 47 te Utrecht,  HZ_WABO-23-182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Imhoffstraat 47 te Utrecht</text:p>
            <text:p text:style-name="common-al">HZ_WABO-23-18298</text:p>
            <text:p text:style-name="common-al">Toelichting: Het bouwen van een uitbouw met dakterras achter de woning en een dakterras op het hoofdgebouw</text:p>
            <text:p text:style-name="common-al">Datum besluit: 22 september 2023</text:p>
            <text:p text:style-name="common-al">Startdatum bezwaartermijn: 23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13448</text:span><text:line-break/><text:date style:data-style-name="dag" text:fixed="true" text:date-value="2023-09-27"/><text:line-break/><text:date style:data-style-name="jaar" text:fixed="true" text:date-value="2023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3448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3448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met dakterras achter de woning en een dakterras op het hoofdgebouw, Van Imhoffstraat 47 te Utrecht,  HZ_WABO-23-18298</meta:user-defined>
    <meta:user-defined meta:name="DCTERMS.W3CDTF/DCTERMS.available">2023-09-27</meta:user-defined>
    <meta:user-defined meta:name="DCTERMS.W3CDTF/OVERHEIDop.jaargang">2023</meta:user-defined>
    <meta:user-defined meta:name="OVERHEIDop.externeBijlage">Publiceerbaar-A|exb-2023-45470</meta:user-defined>
    <meta:user-defined meta:name="OVERHEIDop.externeBijlage">Besluit omgevingsvergunning publiceerbaar|exb-2023-45471</meta:user-defined>
    <meta:user-defined meta:name="OVERHEIDop.publicationIssue">413448</meta:user-defined>
    <meta:user-defined meta:name="OVERHEIDop.GmbID/DC.identifier">gmb-2023-413448</meta:user-defined>
    <meta:user-defined meta:name="OVERHEIDop.versieInformatie"/>
  </office:meta>
</office:document-meta>
</file>