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Vestiging gemeentelijk voorkeursrecht uitbreiding bedrijventerrein Heeswijk-Oost </text:p>
      <text:section text:name="regeling_id1-3-2" text:style-name="regeling">
        <text:section text:name="aanhef_id1-3-2-1" text:style-name="aanhef">
          <text:section text:name="preambule_id1-3-2-1-1" text:style-name="preambule">
            <text:p text:style-name="al"/>
            <text:p text:style-name="al">
            <text:span text:style-name="nadrukcur">Besluit tot aanwijzing van een perceel en perceelsgedeelten waarop de artikelen 10 tot en met 15, 24 en 26 Wet voorkeursrecht gemeenten van toepassing zijn.</text:span>
          </text:p>
            <text:p text:style-name="al"/>
            <text:p text:style-name="al">Burgemeester en wethouders van de gemeente Montfoort maken op grond van artikel 7, lid 1 van de Wet voorkeursrecht gemeenten ('Wvg') bekend dat de raad van de gemeente Montfoort op 25 september 2023 heeft besloten om op grond van artikelen 2 en 4 Wvg een perceel en perceelsgedeelten aan te wijzen waarop de artikelen 10 tot en met 15, 24 en 26 Wvg van toepassing zijn.</text:p>
            <text:p text:style-name="al"/>
            <text:p text:style-name="al">
            <text:span text:style-name="nadrukcur">Vestigingsgebied</text:span>
          </text:p>
            <text:p text:style-name="al"/>
            <text:p text:style-name="al">Het vestigingsgebied is gelegen in Heeswijk, gemeente Montfoort. Meer specifiek betreft het de locatie ten zuiden van de Hollandsche IJssel, ten westen van de N228, ten noorden van de Provinciale weg en ten oosten van het bedrijventerrein Heeswijk c.q. de percelen kadastraal bekend als gemeente Montfoort, sectie C, nummers 390 (gedeeltelijk), 808 (gedeeltelijk) en 897. </text:p>
            <text:p text:style-name="al"/>
            <text:p text:style-name="al">Het vestigingsgebied is nader aangegeven op de bij het besluit behorende kadastrale tekening met nummer TK-30403974-02 en de daarbij behorende lijst van eigenaren en beperkt gerechtigden, één en ander naar de stand van de openbare registers van het Kadaster per 19 juni 2023.</text:p>
            <text:p text:style-name="al"/>
            <text:p text:style-name="al">De locatie is aangeduid als toekomstig gebied bestemd voor bedrijventerrein en verkeer met bijbehorende voorzieningen, alle niet-agrarisch en nader uit te werken.</text:p>
            <text:p text:style-name="al"/>
            <text:p text:style-name="al">
            <text:span text:style-name="nadrukcur">Inwerkingtreding</text:span>
          </text:p>
            <text:p text:style-name="al"/>
            <text:p text:style-name="al">Het besluit van de raad van 25 september 2023 treedt één dag na deze publicatie in werking. Het voorkeursrecht geldt voor een termijn van ten hoogste drie jaren, tenzij voor die periode een bestemmingsplan/omgevingsplan is vastgesteld.</text:p>
            <text:p text:style-name="al"/>
            <text:p text:style-name="al">
            <text:span text:style-name="nadrukcur">Inzage stukken</text:span>
          </text:p>
            <text:p text:style-name="al"/>
            <text:p text:style-name="al">Om te voldoen aan artikel 7, lid 1 Wvg ligt het besluit met bijbehorende stukken, daaronder mede begrepen de perceelsgewijze registratie, met ingang van 27 september 2023 voor eenieder kosteloos ter inzage op het stadskantoor aan het Kasteelplein 5 te 3417 JG Montfoort. De actuele openingstijden zijn te raadplegen via de website van de gemeente <text:a xlink:href="http://www.montfoort.nl" xlink:type="simple">www.montfoort.nl</text:a>. Daarnaast is het besluit met bijbehorende stukken ook digitaal in te zien door het raadplegen van de volgende link: &lt;hyperlink&gt;.</text:p>
            <text:p text:style-name="al"/>
            <text:p text:style-name="al">
            <text:span text:style-name="nadrukcur">Kennisgeving</text:span>
          </text:p>
            <text:p text:style-name="al"/>
            <text:p text:style-name="al">De eigenaren en beperkt gerechtigden met betrekking tot het perceel en de perceelsgedeelten ontvangen één dezer dagen een afzonderlijke kennisgeving. </text:p>
            <text:p text:style-name="al"/>
            <text:p text:style-name="al">
            <text:span text:style-name="nadrukcur">Gevolgen van de vestiging</text:span>
          </text:p>
            <text:p text:style-name="al"/>
            <text:p text:style-name="al">Met het raadsbesluit is de aanwijzing, waartoe burgemeester en wethouders op grond van artikel 6 Wvg op 27 juni 2023 hebben besloten, binnen de wettelijke termijn van drie maanden bestendigd. Nadat het raadsbesluit in werking is getreden, moeten eigenaren en beperkt gerechtigden van het in het besluit begrepen perceel en de perceelsgedeelten, wanneer zij hun perceel/perceelsgedeelte dan wel de daarop gevestigde beperkte rechten wensen te vervreemden, deze eerst aan de gemeente Montfoort te koop aanbieden.</text:p>
            <text:p text:style-name="al"/>
            <text:p text:style-name="al">
            <text:span text:style-name="nadrukcur">Bezwaar</text:span>
          </text:p>
            <text:p text:style-name="al"/>
            <text:p text:style-name="al">Het raadsbesluit wordt aangemerkt als een besluit in de zin van de Algemene wet bestuursrecht (Awb), zodat tegen dit besluit tot aanwijzing van gemeld(e) perceel en perceelsgedeelten tot gebied waarop de Wvg van toepassing is, ingevolge de Awb het indienen van een bezwaarschrift mogelijk is. Ingevolge de Awb kunnen belanghebbenden gedurende een termijn van zes weken, ingaande op 27 september 2023, een bezwaarschrift indienen bij de raad van de gemeente Montfoort, postbus 41, 3417 ZG Montfoort.Het bezwaarschrift dient te worden ondertekend en dient ten minste te bevatten:a. de naam en het adres van de indiener;b. de dagtekening;c. een omschrijving van het besluit waartegen het bezwaar is gericht;d. de gronden van het bezwaar. Degene die een bezwaarschrift indient kan, indien onverwijlde spoed, gelet op de betrokken belangen, dat vereist, op grond van artikel 8:81 Awb tevens een verzoek om voorlopige voorziening vragen bij de voorzieningenrechter van de Afdeling Bestuursrecht van de rechtbank Midden-Nederland te Utrecht, Postbus 16005, 3500 DA Utrecht. Let u erop dat de rechtbank voor uw verzoek om een voorlopige voorziening kosten in rekening brengt. Indien belanghebbenden bezwaar hebben gemaakt tegen het besluit van burgemeester en wethouders van de gemeente Montfoort als bedoeld in artikel 6 Wvg, hoeven zij niet opnieuw een bezwaarschrift in te dienen. Het bezwaar tegen het besluit van burgemeester en wethouders wordt thans, op grond van artikel 6, lid 3 van de Wvg, geacht te zijn gericht tegen het raadsbesluit. </text:p>
            <text:p text:style-name="al"/>
            <text:p text:style-name="al">
            <text:span text:style-name="nadrukcur">Nadere inlichtingen</text:span>
          </text:p>
            <text:p text:style-name="al"/>
            <text:p text:style-name="al">Voor nadere informatie kunt u contact opnemen met mevrouw C.L. Huijzer onder telefoonnummer 0348-476400. </text:p>
            <text:p text:style-name="al"/>
            <text:p text:style-name="al">Montfoort, <text:span text:style-name="nadrukcur">26 september 2023</text:span>.</text:p>
            <text:p text:style-name="al"/>
            <text:p text:style-name="al">Burgemeester en wethouders van de gemeente Montfoort. </text:p>
            <text:p text:style-name="al"/>
            <text:p text:style-name="al">
            <text:span text:style-name="nadrukvet">Vestiging gemeentelijk voorkeursrecht uitbreiding bedrijventerrein Heeswijk-Oost</text:span>
          </text:p>
            <text:p text:style-name="al"/>
            <text:p text:style-name="al">RAADSBESLUIT</text:p>
            <text:p text:style-name="al"/>
            <text:p text:style-name="al">In de openbare vergadering van 25 september 2023 heeft de gemeenteraad besloten:</text:p>
            <text:p text:style-name="al"/>
            <text:list text:style-name="id1-3-2-1-1-48">
              <text:list-item text:style-override="id1-3-2-1-1-48-1">
                <text:number>1.</text:number>
                <text:p text:style-name="al">Kennis te nemen van het besluit van het college van burgemeester en wethouders van 27 juni 2023 (ex artikel 6, lid 1 Wet voorkeursrecht gemeenten, hierna: Wvg) tot het toepassen van de Wvg.</text:p>
                <text:p text:style-name="al"/>
              </text:list-item>
              <text:list-item text:style-override="id1-3-2-1-1-48-2">
                <text:number>2.</text:number>
                <text:p text:style-name="al">Te concluderen dat de structuurvisie ‘Omgevingsvisie Montfoort’ de planologische grondslag vormt op basis waarvan het voorkeursrecht kan worden gevestigd, dat om die reden het voorkeursrecht op grond van artikelen 2 en 4 Wvg wordt gevestigd en te concluderen dat als eerstvolgende planologische grondslag wordt overgegaan tot het vaststellen van een bestemmingsplan/omgevingsplan.</text:p>
                <text:p text:style-name="al"/>
              </text:list-item>
              <text:list-item text:style-override="id1-3-2-1-1-48-3">
                <text:number>3.</text:number>
                <text:p text:style-name="al">Aan te wijzen op basis van artikelen 2 en 4 Wvg voor de duur van drie jaren als een perceel en perceelsgedeelten waarop de artikelen 10 tot en met 15, 24 en 26 van de Wvg van toepassing zijn, het perceel en de perceelsgedeelten, zoals aangegeven op de bij dit besluit behorende en als zodanig gewaarmerkte kadastrale tekening met nummer TK-30403974-02 en perceelslijst met nummer PL-30403974-02, inhoudende de kadastrale aanduiding van het in de aanwijzing opgenomen perceel en de perceelsgedeelten, hun grootte, alsmede de namen van de eigenaren en de rechthebbenden op de daarop rustende beperkte rechten, één en ander volgens de openbare registers van het Kadaster per 19 juni 2023.</text:p>
                <text:p text:style-name="al"/>
              </text:list-item>
              <text:list-item text:style-override="id1-3-2-1-1-48-4">
                <text:number>4.</text:number>
                <text:p text:style-name="al">Te concluderen dat het perceel en de perceelsgedeelten niet eerder in een aanwijzing op grond van de Wvg betrokken zijn geweest.</text:p>
                <text:p text:style-name="al"/>
              </text:list-item>
              <text:list-item text:style-override="id1-3-2-1-1-48-5">
                <text:number>5.</text:number>
                <text:p text:style-name="al">Dit besluit te publiceren in onder meer het Gemeenteblad, opdat het rechtsgevolg als bedoeld in artikel 7, lid 1 Wvg ontstaat. Dit wordt ook gepubliceerd op de gemeentelijke website onder <text:a xlink:href="http://www.montfoort.nl/bekendmakingen" xlink:type="simple">www.montfoort.nl/bekendmakingen</text:a>. En we plaatsen een bericht in het Gemeentenieuws in het Kontakt.</text:p>
                <text:p text:style-name="al"/>
              </text:list-item>
              <text:list-item text:style-override="id1-3-2-1-1-48-6">
                <text:number>6.</text:number>
                <text:p text:style-name="al">Kennis te nemen van het feit dat het onderhavige besluit van rechtswege vervalt drie jaar na dagtekening van dat besluit, tenzij voor dit tijdstip een bestemmingsplan/omgevingsplan is vastgesteld.</text:p>
                <text:p text:style-name="al"/>
              </text:list-item>
              <text:list-item text:style-override="id1-3-2-1-1-48-7">
                <text:number>7.</text:number>
                <text:p text:style-name="al">Te concluderen dat er zienswijzen zijn ingediend en er geen aanleiding bestaat om het raadsvoorstel en/of -besluit aan te passen.</text:p>
                <text:p text:style-name="al"/>
                <text:p text:style-name="al"/>
              </text:list-item>
            </text:list>
            <text:p text:style-name="al">de griffier, de voorzitter,</text:p>
            <text:p text:style-name="al"/>
            <text:p text:style-name="al">mr. S.G. Meijer mr. P.J. van Hartskamp-de Jong</text:p>
            <text:p text:style-name="al"/>
            <text:p text:style-name="al"/>
            <text:p text:style-name="al"/>
            <text:p text:style-name="al"/>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13007</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3007</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3007</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0/xml/MC-DRP-OverigeInformatie-Web-CB.xml</meta:user-defined>
    <meta:user-defined meta:name="OVERHEID.Gemeente/DC.creator">Montfoort</meta:user-defined>
    <meta:user-defined meta:name="OVERHEID.Informatietype/DC.type">officiële publicatie</meta:user-defined>
    <meta:user-defined meta:name="OVERHEIDop.Rubriek/DC.type">overige overheidsinformatie</meta:user-defined>
    <meta:user-defined meta:name="OVERHEID.Gemeente/OVERHEID.authority">Montfoort</meta:user-defined>
    <meta:user-defined meta:name="OVERHEID.Gemeente/DCTERMS.publisher">Montfoort</meta:user-defined>
    <meta:user-defined meta:name="OVERHEID.TaxonomieBeleidsagendaDecentraal/OVERHEID.category">Ruimte en infrastructuur | Organisatie en beleid</meta:user-defined>
    <meta:user-defined meta:name="OVERHEIDop.referentienummer">N.v.t.</meta:user-defined>
    <dc:language>nl</dc:language>
    <meta:user-defined meta:name="OVERHEIDop.locatietype/OVERHEIDop.gebiedsmarkering">Buurt</meta:user-defined>
    <meta:user-defined meta:name="DC.title">Vestiging gemeentelijk voorkeursrecht uitbreiding bedrijventerrein Heeswijk-Oost</meta:user-defined>
    <meta:user-defined meta:name="DCTERMS.W3CDTF/DCTERMS.available">2023-09-27</meta:user-defined>
    <meta:user-defined meta:name="DCTERMS.W3CDTF/OVERHEIDop.jaargang">2023</meta:user-defined>
    <meta:user-defined meta:name="OVERHEIDop.publicationIssue">413007</meta:user-defined>
    <meta:user-defined meta:name="OVERHEIDop.GmbID/DC.identifier">gmb-2023-413007</meta:user-defined>
    <meta:user-defined meta:name="OVERHEIDop.versieInformatie"/>
  </office:meta>
</office:document-meta>
</file>