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Operettelaan 317 te Utrecht,  HZ_WABO-23-306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rettelaan 317 te Utrecht</text:p>
            <text:p text:style-name="common-al">HZ_WABO-23-30651</text:p>
            <text:p text:style-name="common-al">Toelichting: het bouwen van een dakkapel aan de voorkant van een woning</text:p>
            <text:p text:style-name="common-al">Datum besluit: 20 september 2023</text:p>
            <text:p text:style-name="common-al">Startdatum bezwaartermijn: 26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2818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81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81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Operettelaan 317 te Utrecht,  HZ_WABO-23-30651</meta:user-defined>
    <meta:user-defined meta:name="DCTERMS.W3CDTF/DCTERMS.available">2023-09-27</meta:user-defined>
    <meta:user-defined meta:name="DCTERMS.W3CDTF/OVERHEIDop.jaargang">2023</meta:user-defined>
    <meta:user-defined meta:name="OVERHEIDop.externeBijlage">Aanvraagdocument  publiceerbaar-A|exb-2023-45365</meta:user-defined>
    <meta:user-defined meta:name="OVERHEIDop.externeBijlage">Besluit omgevingsvergunning Publiceerbaar|exb-2023-45366</meta:user-defined>
    <meta:user-defined meta:name="OVERHEIDop.publicationIssue">412818</meta:user-defined>
    <meta:user-defined meta:name="OVERHEIDop.GmbID/DC.identifier">gmb-2023-412818</meta:user-defined>
    <meta:user-defined meta:name="OVERHEIDop.versieInformatie"/>
  </office:meta>
</office:document-meta>
</file>