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Omgevingsvergunning, Zuiddijkstraat 14, 4318BE Brouwershaven   - het plaatsen van zonnepan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zonnepanelenZaaknummer: 976497Datum indiening: 24 september 2023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412712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712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2712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97658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Aanvraag Reguliere Omgevingsvergunning, Zuiddijkstraat 14, 4318BE Brouwershaven   - het plaatsen van zonnepanelen</meta:user-defined>
    <meta:user-defined meta:name="DCTERMS.W3CDTF/DCTERMS.available">2023-09-27</meta:user-defined>
    <meta:user-defined meta:name="DCTERMS.W3CDTF/OVERHEIDop.jaargang">2023</meta:user-defined>
    <meta:user-defined meta:name="OVERHEIDop.publicationIssue">412712</meta:user-defined>
    <meta:user-defined meta:name="OVERHEIDop.GmbID/DC.identifier">gmb-2023-412712</meta:user-defined>
    <meta:user-defined meta:name="OVERHEIDop.versieInformatie"/>
  </office:meta>
</office:document-meta>
</file>