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rnhem - Voornemen laadpunten elektrische voertuigen 2023-06</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Zaaknummer: 3936949</text:p>
            <text:p text:style-name="al"/>
            <text:p text:style-name="al">In het Uitvoeringskader elektrisch laden in Arnhem staat hoe de gemeente Arnhem ervoor wil zorgen om op tijd voldoende laadvoorzieningen voor elektrische auto’s in de stad te realiseren. Om dit doel te bereiken werkt de gemeente samen met een exploitant die de laadpalen in de openbare ruimte plaatst. De gemeente Arnhem hanteert randvoorwaarden waaraan het plaatsen van elektrische laadpunten in de gemeente Arnhem moet voldoen. De exploitant plaatst, onderhoudt en exploiteert de laadpalen. De gemeente Arnhem reserveert parkeerplaatsen voor het opladen van de elektrische voertuigen.</text:p>
            <text:p text:style-name="al"/>
            <text:p text:style-name="al">
            <text:span text:style-name="nadrukvet">Voornemen:</text:span>
          </text:p>
            <text:p text:style-name="al">In verband daarmee wil het college van burgemeester en wethouders op de volgende locaties in Arnhem twee parkeerplaatsen reserveren voor het opladen van elektrische auto’s:</text:p>
            <text:p text:style-name="al">GOR-RP-23-4255 Leidenweg, nabij huisnummer 40 1, </text:p>
            <text:p text:style-name="al">GOR-RP-23-4190 Simon Vestdijksingel, nabij huisnummer 81, </text:p>
            <text:p text:style-name="al">GOR-RP-23-4181 Leerdamstraat, nabij huisnummer 1</text:p>
            <text:p text:style-name="al">GOR-RP-23-4156 Broekstraat, nabij huisnummer 207, </text:p>
            <text:p text:style-name="al">GOR-RP-23-4154 Herenstraat, nabij huisnummer 62, </text:p>
            <text:p text:style-name="al">GOR-RP-23-4149 Veronicastraat, nabij huisnummer 64, </text:p>
            <text:p text:style-name="al">GOR-RP-23-4148 Steenstraat, nabij huisnummer 94, </text:p>
            <text:p text:style-name="al">GOR-RP-23-4146 Orionsingel, nabij huisnummer 2, </text:p>
            <text:p text:style-name="al">GOR-RP-23-4143 De Houtmanstraat, nabij huisnummer 76, </text:p>
            <text:p text:style-name="al">GOR-RP-23-4136 Simon Vestdijksingel, nabij huisnummer 25, </text:p>
            <text:p text:style-name="al">GOR-RP-23-4090 Grensweg, nabij huisnummer 39, </text:p>
            <text:p text:style-name="al">GOR-RP-23-4087 Dr. Joop den Uylsingel, nabij huisnummer 24, </text:p>
            <text:p text:style-name="al">GOR-RP-23-4059 Winterkleed, nabij huisnummer 37, </text:p>
            <text:p text:style-name="al">GOR-RP-23-4057 Schepen Ploechpad, nabij huisnummer 1, </text:p>
            <text:p text:style-name="al">GOR-RP-23-4052 Castorstraat, nabij huisnummer 182, </text:p>
            <text:p text:style-name="al">GOR-RP-23-4045 Vondellaan, nabij huisnummer 74, </text:p>
            <text:p text:style-name="al">GOR-RP-23-4041 Goeman Borgesiusplein, nabij huisnummer 11, </text:p>
            <text:p text:style-name="al">GOR-RP-23-4012 Bauerstraat, nabij huisnummer 7 1, </text:p>
            <text:p text:style-name="al">GOR-RP-23-3994 Römerselaan, nabij huisnummer 54, </text:p>
            <text:p text:style-name="al">GOR-RP-23-3962 Sassenheimstraat, nabij huisnummer 27, </text:p>
            <text:p text:style-name="al">GOR-RP-23-3906 Het Lage Erf, nabij huisnummer 2, </text:p>
            <text:p text:style-name="al">GOR-RP-23-3905 Moergestelpad, nabij huisnummer 2, </text:p>
            <text:p text:style-name="al">GOR-RP-23-3904 Reurikwei, nabij huisnummer 69, </text:p>
            <text:p text:style-name="al">GOR-RP-23-3903 Beeldhouwerstraat, nabij huisnummer 1, </text:p>
            <text:p text:style-name="al">GOR-RP-23-3899 Velperweg, nabij huisnummer 147 Q, </text:p>
            <text:p text:style-name="al">GOR-RP-23-3898 Kleefkruidstraat, nabij huisnummer 2, </text:p>
            <text:p text:style-name="al">GOR-RP-23-3897 Zenegroen, nabij huisnummer 18, </text:p>
            <text:p text:style-name="al">GOR-RP-23-3860 Valkenburgstraat, nabij huisnummer 50, </text:p>
            <text:p text:style-name="al">GOR-RP-23-3806 Beethovenlaan, nabij huisnummer 80, </text:p>
            <text:p text:style-name="al">GOR-RP-23-3805 Bella Vista, nabij huisnummer 23, </text:p>
            <text:p text:style-name="al">GOR-RP-23-3792 Koningskers, nabij huisnummer 34, </text:p>
            <text:p text:style-name="al">GOR-RP-23-3791 Bouriciusstraat, nabij huisnummer 26, </text:p>
            <text:p text:style-name="al">GOR-RP-23-3790 Aasterbergstraat, nabij huisnummer 9, </text:p>
            <text:p text:style-name="al">GOR-RP-23-3783 Koningsplein, nabij huisnummer 12, </text:p>
            <text:p text:style-name="al">GOR-RP-23-3684 Belle van Zuylenstraat, nabij huisnummer 19, </text:p>
            <text:p text:style-name="al">GOR-RP-23-2877 Lupinestraat, nabij huisnummer 41, </text:p>
            <text:p text:style-name="al">GOR-RP-23-2762 Wijenburglaan, nabij huisnummer 20 2, </text:p>
            <text:p text:style-name="al">GOR-RP-22-2031 Mr. D. van Ruijvenpad, nabij huisnummer 59.</text:p>
            <text:p text:style-name="al"/>
            <text:p text:style-name="al">Zienswijze:</text:p>
            <text:p text:style-name="al">Voordat het college hierover definitief een beslissing neemt, kunt u uw zienswijze kenbaar maken. Hiervoor hebt u de tijd tot 12 oktober 2023.</text:p>
            <text:p text:style-name="al"/>
            <text:p text:style-name="al">Stuur uw zienswijze per voorkeur per brief of email naar:</text:p>
            <text:p text:style-name="al">Het college van burgemeester en wethouders </text:p>
            <text:p text:style-name="al">Postbus 9200</text:p>
            <text:p text:style-name="al">6800 HA ARNHEM</text:p>
            <text:p text:style-name="al">of </text:p>
            <text:p text:style-name="al">backoffice-handhaving@arnhem.nl</text:p>
            <text:p text:style-name="al"/>
            <text:p text:style-name="al">Vermeldt u alstublieft het betreffende zaaknummer: 3936949.</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12576</text:span><text:line-break/><text:date style:data-style-name="dag" text:fixed="true" text:date-value="2023-09-27"/><text:line-break/><text:date style:data-style-name="jaar" text:fixed="true" text:date-value="2023-09-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2576</text:span><text:date style:data-style-name="nicedate" text:fixed="true" text:date-value="2023-09-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2576</text:span><text:date style:data-style-name="nicedate" text:fixed="true" text:date-value="2023-09-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12/xml/MC-DRP-OverigeBvAS-Web-CB.xml</meta:user-defined>
    <meta:user-defined meta:name="OVERHEID.Gemeente/DC.creator">Arnhem</meta:user-defined>
    <meta:user-defined meta:name="OVERHEID.Informatietype/DC.type">officiële publicatie</meta:user-defined>
    <meta:user-defined meta:name="OVERHEIDop.Rubriek/DC.type">ander besluit van algemene strekking</meta:user-defined>
    <meta:user-defined meta:name="OVERHEID.Gemeente/DCTERMS.publisher">Arnhem</meta:user-defined>
    <meta:user-defined meta:name="OVERHEID.Gemeente/OVERHEID.authority">Arnhem</meta:user-defined>
    <meta:user-defined meta:name="OVERHEID.TaxonomieBeleidsagendaDecentraal/OVERHEID.category">Verkeer | Organisatie en beleid</meta:user-defined>
    <meta:user-defined meta:name="DC.source">N.v.t.</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Gemeente Arnhem - Voornemen laadpunten elektrische voertuigen 2023-06</meta:user-defined>
    <meta:user-defined meta:name="DCTERMS.W3CDTF/DCTERMS.available">2023-09-27</meta:user-defined>
    <meta:user-defined meta:name="DCTERMS.W3CDTF/OVERHEIDop.jaargang">2023</meta:user-defined>
    <meta:user-defined meta:name="OVERHEIDop.publicationIssue">412576</meta:user-defined>
    <meta:user-defined meta:name="OVERHEIDop.GmbID/DC.identifier">gmb-2023-412576</meta:user-defined>
    <meta:user-defined meta:name="OVERHEIDop.versieInformatie"/>
  </office:meta>
</office:document-meta>
</file>