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bouwen van een nieuwe loods en herstellen van de fundering Drieëndijk 16, 3218 LB Heen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bouwen van een nieuwe loods en herstellen van de funder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en</text:p>
            <text:p text:style-name="common-al">Overige veranderingen aan bestaande bouwwerken</text:p>
            <text:p text:style-name="common-al">Bouwen</text:p>
            <text:p text:style-name="common-al">Bouwwerk met agrarische functie bouwe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Drieëndijk 16  </text:p>
            <text:p text:style-name="common-al">3218 LB Heenvliet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CLZ-2023-000907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4-09-2023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12168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168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168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2023-000907</meta:user-defined>
    <meta:user-defined meta:name="DCTERMS.abstract">Projectomschrijving: Bestaande landbouwschuur tegen de bedrijfswoning wordt volledig vervangen door nieuwbouw en van de bestaande bedrijfswoning wordt de fundering hersteld en enkele constructieve aanpassingen doorgevoerd., Toelichting: -</meta:user-defined>
    <dc:language>nl</dc:language>
    <meta:user-defined meta:name="OVERHEIDop.locatietype/OVERHEIDop.gebiedsmarkering">Punt</meta:user-defined>
    <meta:user-defined meta:name="DC.title">Gemeente Nissewaard - Aanvraag omgevingsvergunning het bouwen van een nieuwe loods en herstellen van de fundering Drieëndijk 16, 3218 LB Heenvliet</meta:user-defined>
    <meta:user-defined meta:name="DCTERMS.W3CDTF/DCTERMS.available">2023-09-27</meta:user-defined>
    <meta:user-defined meta:name="DCTERMS.W3CDTF/OVERHEIDop.jaargang">2023</meta:user-defined>
    <meta:user-defined meta:name="OVERHEIDop.publicationIssue">412168</meta:user-defined>
    <meta:user-defined meta:name="OVERHEIDop.GmbID/DC.identifier">gmb-2023-412168</meta:user-defined>
    <meta:user-defined meta:name="OVERHEIDop.versieInformatie"/>
  </office:meta>
</office:document-meta>
</file>