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4 oktober 2023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/>
            <text:p text:style-name="al">19.00 uur: behandeling van het bezwaarschrift over de verleende omgevingsvergunning voor het veranderen van de gevels van een woning op de locatie Ds. Veenweg 63A te De Knipe</text:p>
            <text:p text:style-name="al"/>
            <text:p text:style-name="al">19.45 uur: behandeling van het bezwaarschrift over de verleende vergunning voor het organiseren van het evenement Oranjewoudfestival van 26 tot en met 29 mei 2023 in het Parklandschap Oranjewoud</text:p>
            <text:p text:style-name="al"/>
            <text:p text:style-name="al">20.30 uur: behandeling van het bezwaarschrift over de afwijzing van het verzoek om handhaving inzake de ontbrekende groenstrook op de locatie Pean 1 te Nes</text:p>
            <text:p text:style-name="al"/>
            <text:p text:style-name="al"/>
            <text:p text:style-name="al">U kunt als toehoorder bij een hoorzitting aanwezig zijn. U kunt zich hiervoor aanmelden via bezwaar@heerenveen.nl. De datum en tijdstippen zijn onder voorbehoud van eventuele wijzigingen in de planning.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10777</text:span><text:line-break/><text:date style:data-style-name="dag" text:fixed="true" text:date-value="2023-09-26"/><text:line-break/><text:date style:data-style-name="jaar" text:fixed="true" text:date-value="2023-09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0777</text:span><text:date style:data-style-name="nicedate" text:fixed="true" text:date-value="2023-09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0777</text:span><text:date style:data-style-name="nicedate" text:fixed="true" text:date-value="2023-09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0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gemeente Heerenveen 4 oktober 2023</meta:user-defined>
    <dc:language>nl</dc:language>
    <meta:user-defined meta:name="OVERHEIDop.locatietype/OVERHEIDop.gebiedsmarkering">Gemeente</meta:user-defined>
    <meta:user-defined meta:name="DC.title">Openbare hoorzitting Commissie bezwaarschriften gemeente Heerenveen 4 oktober 2023</meta:user-defined>
    <meta:user-defined meta:name="DCTERMS.W3CDTF/DCTERMS.available">2023-09-26</meta:user-defined>
    <meta:user-defined meta:name="DCTERMS.W3CDTF/OVERHEIDop.jaargang">2023</meta:user-defined>
    <meta:user-defined meta:name="OVERHEIDop.publicationIssue">410777</meta:user-defined>
    <meta:user-defined meta:name="OVERHEIDop.GmbID/DC.identifier">gmb-2023-410777</meta:user-defined>
    <meta:user-defined meta:name="OVERHEIDop.versieInformatie"/>
  </office:meta>
</office:document-meta>
</file>