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 mobiel breken bouw- en sloopafval Oosterholtseweg 43 in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reken van circa 700 ton betonpuin gedurende 1 dag in de periode van 15 september tot en met 15 december 2023  (zaaknummer 610962023).</text:p>
            <text:p text:style-name="common-al"/>
            <text:p text:style-name="common-al">Voor meer informatie kunt u contact opnemen met Omgevingsdienst IJsselland via telefoonnummer 088-525 10 50. Wilt u het zaaknummer bij de hand houden? </text:p>
            <text:p text:style-name="last-al">Tegen deze melding kunt u geen bezwaar indienen of beroep instell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410316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316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316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wet Milieubeheer melding mobiel breken bouw- en sloopafval Oosterholtseweg 43 in IJsselmuiden</meta:user-defined>
    <meta:user-defined meta:name="DCTERMS.W3CDTF/DCTERMS.available">2023-09-26</meta:user-defined>
    <meta:user-defined meta:name="DCTERMS.W3CDTF/OVERHEIDop.jaargang">2023</meta:user-defined>
    <meta:user-defined meta:name="OVERHEIDop.publicationIssue">410316</meta:user-defined>
    <meta:user-defined meta:name="OVERHEIDop.GmbID/DC.identifier">gmb-2023-410316</meta:user-defined>
    <meta:user-defined meta:name="OVERHEIDop.versieInformatie"/>
  </office:meta>
</office:document-meta>
</file>