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SCHOTERLANDSEWEG 94 OUDEH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veranderen van een bedrijf op het adres Schoterlandseweg 94 Oudehorne</text:p>
            <text:p text:style-name="common-al"/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09554</text:span><text:line-break/><text:date style:data-style-name="dag" text:fixed="true" text:date-value="2023-09-25"/><text:line-break/><text:date style:data-style-name="jaar" text:fixed="true" text:date-value="2023-09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9554</text:span><text:date style:data-style-name="nicedate" text:fixed="true" text:date-value="2023-09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9554</text:span><text:date style:data-style-name="nicedate" text:fixed="true" text:date-value="2023-09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0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SCHOTERLANDSEWEG 94 OUDEHORNE</meta:user-defined>
    <meta:user-defined meta:name="DCTERMS.W3CDTF/DCTERMS.available">2023-09-25</meta:user-defined>
    <meta:user-defined meta:name="DCTERMS.W3CDTF/OVERHEIDop.jaargang">2023</meta:user-defined>
    <meta:user-defined meta:name="OVERHEIDop.publicationIssue">409554</meta:user-defined>
    <meta:user-defined meta:name="OVERHEIDop.GmbID/DC.identifier">gmb-2023-409554</meta:user-defined>
    <meta:user-defined meta:name="OVERHEIDop.versieInformatie"/>
  </office:meta>
</office:document-meta>
</file>