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 voor het bouwen van 60 appartementen met half-verdiepte stallingsgarage + het realiseren van 3 appartementen in het bestaande gebouw Dr. Huber Noodtplaats (sectie C, perceelnr. 3105, 1386, 1388, 1509, 1563, 3106) in Doet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oor de volgende aanvraag is de beslistermijn met zes weken door de gemeente verlengd.</text:p>
            <text:p text:style-name="common-al"/>
            <text:p text:style-name="common-al">Locatie:  Dr. Huber Noodtplaats (sectie C, perceelnr. 3105, 1386, 1388, 1509, 1563, 3106) in Doetinchem</text:p>
            <text:p text:style-name="common-al">Omschrijving:  bouwen van 60 appartementen met half-verdiepte stallingsgarage + het realiseren van 3 appartementen in het bestaande gebouw</text:p>
            <text:p text:style-name="common-al">Dossiernummer:  20230279</text:p>
            <text:p text:style-name="common-al">Datum verzending: 12 september 2023</text:p>
            <text:p text:style-name="common-al"/>
            <text:p text:style-name="common-al">Het verlengen van de beslistermijn is een voorbereidingsbeslissing in de zin van artikel 6.3 van de Algemene wet bestuursrecht. Dit is een beslissing waartegen geen bezwaar en/of beroep mogelijk is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409411</text:span><text:line-break/><text:date style:data-style-name="dag" text:fixed="true" text:date-value="2023-09-25"/><text:line-break/><text:date style:data-style-name="jaar" text:fixed="true" text:date-value="2023-09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9411</text:span><text:date style:data-style-name="nicedate" text:fixed="true" text:date-value="2023-09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9411</text:span><text:date style:data-style-name="nicedate" text:fixed="true" text:date-value="2023-09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Verlenging beslistermijn aanvraag omgevingsvergunning voor het bouwen van 60 appartementen met half-verdiepte stallingsgarage + het realiseren van 3 appartementen in het bestaande gebouw Dr. Huber Noodtplaats (sectie C, perceelnr. 3105, 1386, 1388, 1509, 1563, 3106) in Doetinchem</meta:user-defined>
    <meta:user-defined meta:name="DCTERMS.W3CDTF/DCTERMS.available">2023-09-25</meta:user-defined>
    <meta:user-defined meta:name="DCTERMS.W3CDTF/OVERHEIDop.jaargang">2023</meta:user-defined>
    <meta:user-defined meta:name="OVERHEIDop.publicationIssue">409411</meta:user-defined>
    <meta:user-defined meta:name="OVERHEIDop.GmbID/DC.identifier">gmb-2023-409411</meta:user-defined>
    <meta:user-defined meta:name="OVERHEIDop.versieInformatie"/>
  </office:meta>
</office:document-meta>
</file>