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VERVANGING) BOARNSTERDYK 113 AKKRUM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vervanging) op het perceel Boarnsterdyk 113 te Akkrum (21 september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9166</text:span><text:line-break/><text:date style:data-style-name="dag" text:fixed="true" text:date-value="2023-09-25"/><text:line-break/><text:date style:data-style-name="jaar" text:fixed="true" text:date-value="2023-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9166</text:span><text:date style:data-style-name="nicedate" text:fixed="true" text:date-value="2023-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9166</text:span><text:date style:data-style-name="nicedate" text:fixed="true" text:date-value="2023-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ONING (VERVANGING) BOARNSTERDYK 113 AKKRUM</meta:user-defined>
    <meta:user-defined meta:name="DCTERMS.W3CDTF/DCTERMS.available">2023-09-25</meta:user-defined>
    <meta:user-defined meta:name="DCTERMS.W3CDTF/OVERHEIDop.jaargang">2023</meta:user-defined>
    <meta:user-defined meta:name="OVERHEIDop.publicationIssue">409166</meta:user-defined>
    <meta:user-defined meta:name="OVERHEIDop.GmbID/DC.identifier">gmb-2023-409166</meta:user-defined>
    <meta:user-defined meta:name="OVERHEIDop.versieInformatie"/>
  </office:meta>
</office:document-meta>
</file>