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Bartenswei 2 te Easternijtsj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venementenvergunning verleend voor:</text:span>
          </text:p>
            <text:p text:style-name="common-al">Easternijtsjerk, Bartenswei 2, het organiseren van Metalavond op 13 oktober 2023 en een jubileum van Prime Suspect op 14 oktober 2023 van 19.00 tot 02.00 uur (besluit is verzonden op 20 september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06803</text:span><text:line-break/><text:date style:data-style-name="dag" text:fixed="true" text:date-value="2023-09-22"/><text:line-break/><text:date style:data-style-name="jaar" text:fixed="true" text:date-value="2023-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803</text:span><text:date style:data-style-name="nicedate" text:fixed="true" text:date-value="2023-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6803</text:span><text:date style:data-style-name="nicedate" text:fixed="true" text:date-value="2023-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1/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0231984</meta:user-defined>
    <dc:language>nl</dc:language>
    <meta:user-defined meta:name="OVERHEIDop.locatietype/OVERHEIDop.gebiedsmarkering">Adres</meta:user-defined>
    <meta:user-defined meta:name="DC.title">Evenementenvergunning Bartenswei 2 te Easternijtsjerk</meta:user-defined>
    <meta:user-defined meta:name="DCTERMS.W3CDTF/DCTERMS.available">2023-09-22</meta:user-defined>
    <meta:user-defined meta:name="DCTERMS.W3CDTF/OVERHEIDop.jaargang">2023</meta:user-defined>
    <meta:user-defined meta:name="OVERHEIDop.publicationIssue">406803</meta:user-defined>
    <meta:user-defined meta:name="OVERHEIDop.GmbID/DC.identifier">gmb-2023-406803</meta:user-defined>
    <meta:user-defined meta:name="OVERHEIDop.versieInformatie"/>
  </office:meta>
</office:document-meta>
</file>