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op publicatie van 12-09-2023: ontwerp omgevingsvergunning voor het realiseren van een mestopslag en-stalruimte en het uitvoeren van interne wijzigingen op de locatie Cattenbroekerdijk 34, 3461 BD Linschoten ten aanzien van het kopje zienswijzen indienen</text:p>
      <text:section text:name="zakelijke-mededeling_id1-3-2" text:style-name="zakelijke-mededeling">
        <text:section text:name="zakelijke-mededeling-tekst_id1-3-2-1" text:style-name="zakelijke-mededeling-tekst">
          <text:section text:name="tekst_id1-3-2-1-1" text:style-name="tekst">
            <text:p text:style-name="common-al">Op 12-09-2023 werd onder kopje “zienswijzen” indienen gepubliceerd dat er een schriftelijke reactie kan worden ingediend onder vermelding van “zienswijze ontwerp omgevingsvergunning brandveilig gebruik Parklaan 4, referentienummer zaaksysteem: 171007”. </text:p>
            <text:p text:style-name="common-al">Dit is onjuist. Deze alinea wordt als volgt gewijzigd:</text:p>
            <text:p text:style-name="common-al">
            <text:span text:style-name="nadrukvet">Zienswijzen indienen </text:span>
          </text:p>
            <text:p text:style-name="common-al">Tijdens de inzagetermijn kan iedereen op de volgende manieren met een zienswijze reageren:</text:p>
            <text:p text:style-name="common-al">Schriftelijke reacties (geen e-mail) worden gericht aan het college van burgemeester en wethouders van de gemeente Montfoort, Postbus 41, 3417 ZG in Montfoort, onder vermelding van “zienswijze ontwerp omgevingsvergunning voor het realiseren van een mestopslag en stalruimte en het uitvoeren van interne wijzigingen op de locatie Cattenbroekerdijk 34, referentienummer zaaksysteem: 75967”. Voor het indienen van een mondelinge zienswijze kunt u contact opnemen met de heer C. van den Berg van gemeente Montfoort via 0348- 476400.</text:p>
            <text:p text:style-name="common-al">Het niet of niet tijdig indienen van een zienswijze heeft gevolgen voor de ontvankelijkheid van het beroep bij de bestuursrechter.</text:p>
            <text:p text:style-name="common-al">Montfoort, 19 september 2023</text:p>
            <text:p text:style-name="last-al">College van burgemeester en wethouders gemeente Montfoo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405382</text:span><text:line-break/><text:date style:data-style-name="dag" text:fixed="true" text:date-value="2023-09-21"/><text:line-break/><text:date style:data-style-name="jaar" text:fixed="true" text:date-value="2023-09-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5382</text:span><text:date style:data-style-name="nicedate" text:fixed="true" text:date-value="2023-09-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5382</text:span><text:date style:data-style-name="nicedate" text:fixed="true" text:date-value="2023-09-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milieu</meta:user-defined>
    <dc:language>nl</dc:language>
    <meta:user-defined meta:name="OVERHEIDop.locatietype/OVERHEIDop.gebiedsmarkering">Adres</meta:user-defined>
    <meta:user-defined meta:name="DC.title">Rectificatie op publicatie van 12-09-2023: ontwerp omgevingsvergunning voor het realiseren van een mestopslag en-stalruimte en het uitvoeren van interne wijzigingen op de locatie Cattenbroekerdijk 34, 3461 BD Linschoten ten aanzien van het kopje zienswijzen indienen</meta:user-defined>
    <meta:user-defined meta:name="DCTERMS.W3CDTF/DCTERMS.available">2023-09-21</meta:user-defined>
    <meta:user-defined meta:name="DCTERMS.W3CDTF/OVERHEIDop.jaargang">2023</meta:user-defined>
    <meta:user-defined meta:name="OVERHEIDop.publicationIssue">405382</meta:user-defined>
    <meta:user-defined meta:name="OVERHEIDop.GmbID/DC.identifier">gmb-2023-405382</meta:user-defined>
    <meta:user-defined meta:name="OVERHEIDop.versieInformatie"/>
  </office:meta>
</office:document-meta>
</file>