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 AERT HEYMLAAN 9 A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</text:p>
            <text:p text:style-name="common-al"/>
            <text:p text:style-name="common-al">-Aert Heymlaan 9A Vught, plaatsen tijdelijke woonunit, Z23-266755.</text:p>
            <text:p text:style-name="common-al"/>
            <text:p text:style-name="common-al">De vergunning is verzonden 15 september 2023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binnen een termijn van 6 weken na de verzenddatum van de vergunning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405102</text:span><text:line-break/><text:date style:data-style-name="dag" text:fixed="true" text:date-value="2023-09-27"/><text:line-break/><text:date style:data-style-name="jaar" text:fixed="true" text:date-value="2023-09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102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05102</text:span><text:date style:data-style-name="nicedate" text:fixed="true" text:date-value="2023-09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 AERT HEYMLAAN 9 A VUGHT</meta:user-defined>
    <meta:user-defined meta:name="DCTERMS.W3CDTF/DCTERMS.available">2023-09-27</meta:user-defined>
    <meta:user-defined meta:name="DCTERMS.W3CDTF/OVERHEIDop.jaargang">2023</meta:user-defined>
    <meta:user-defined meta:name="OVERHEIDop.publicationIssue">405102</meta:user-defined>
    <meta:user-defined meta:name="OVERHEIDop.GmbID/DC.identifier">gmb-2023-405102</meta:user-defined>
    <meta:user-defined meta:name="OVERHEIDop.versieInformatie"/>
  </office:meta>
</office:document-meta>
</file>