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beganegrond, het maken van een doorbraak, het aanleggen van een dakterras op de eerste verdieping, het bouwen van een dakkapel aan de voorkant, dakramen aan de zijkant en het wijzigen van de zijgevel van de woning, Kruisdwarsstraat 49 te Utrecht, HZ_WABO-23-318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ruisdwarsstraat 49 te Utrecht</text:span>
          </text:p>
            <text:p text:style-name="common-al">HZ_WABO-23-31830</text:p>
            <text:p text:style-name="common-al">Toelichting: het wijzigen van de beganegrond, het maken van een doorbraak, het aanleggen van een dakterras op de eerste verdieping, het bouwen van een dakkapel aan de voorkant, dakramen aan de zijkant en het wijzigen van de zijgevel van de woning</text:p>
            <text:p text:style-name="common-al">Datum ontvangst aanvraag: 18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4056</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4056</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4056</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de beganegrond, het maken van een doorbraak, het aanleggen van een dakterras op de eerste verdieping, het bouwen van een dakkapel aan de voorkant, dakramen aan de zijkant en het wijzigen van de zijgevel van de woning, Kruisdwarsstraat 49 te Utrecht, HZ_WABO-23-31830</meta:user-defined>
    <meta:user-defined meta:name="DCTERMS.W3CDTF/DCTERMS.available">2023-09-20</meta:user-defined>
    <meta:user-defined meta:name="DCTERMS.W3CDTF/OVERHEIDop.jaargang">2023</meta:user-defined>
    <meta:user-defined meta:name="OVERHEIDop.externeBijlage">Publiceerbaar-A|exb-2023-44517</meta:user-defined>
    <meta:user-defined meta:name="OVERHEIDop.publicationIssue">404056</meta:user-defined>
    <meta:user-defined meta:name="OVERHEIDop.GmbID/DC.identifier">gmb-2023-404056</meta:user-defined>
    <meta:user-defined meta:name="OVERHEIDop.versieInformatie"/>
  </office:meta>
</office:document-meta>
</file>