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Kuinderboslaan 27, kavel 7 te Utrecht,  HZ_WABO-23-177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7, kavel 7 te Utrecht</text:p>
            <text:p text:style-name="common-al">HZ_WABO-23-17735</text:p>
            <text:p text:style-name="common-al">Toelichting: het bouwen van een woning</text:p>
            <text:p text:style-name="common-al">Datum besluit: 18 september 2023</text:p>
            <text:p text:style-name="common-al">Startdatum bezwaartermijn: 19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4029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402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402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woning, Kuinderboslaan 27, kavel 7 te Utrecht,  HZ_WABO-23-17735</meta:user-defined>
    <meta:user-defined meta:name="DCTERMS.W3CDTF/DCTERMS.available">2023-09-20</meta:user-defined>
    <meta:user-defined meta:name="DCTERMS.W3CDTF/OVERHEIDop.jaargang">2023</meta:user-defined>
    <meta:user-defined meta:name="OVERHEIDop.externeBijlage">Besluit omgevingsvergunning publiceerbaar|exb-2023-44515</meta:user-defined>
    <meta:user-defined meta:name="OVERHEIDop.externeBijlage">Aanvraag publiceerbaar-A|exb-2023-44516</meta:user-defined>
    <meta:user-defined meta:name="OVERHEIDop.publicationIssue">404029</meta:user-defined>
    <meta:user-defined meta:name="OVERHEIDop.GmbID/DC.identifier">gmb-2023-404029</meta:user-defined>
    <meta:user-defined meta:name="OVERHEIDop.versieInformatie"/>
  </office:meta>
</office:document-meta>
</file>