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rker aan de voorgevel, Piet Heinstraat 20 te De Meern,  HZ_WABO-22-395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et Heinstraat 20 te De Meern</text:p>
            <text:p text:style-name="common-al">HZ_WABO-22-39586</text:p>
            <text:p text:style-name="common-al">Toelichting: het bouwen van een erker aan de voorgevel</text:p>
            <text:p text:style-name="common-al">Datum besluit: 25 januari 2023</text:p>
            <text:p text:style-name="common-al">Startdatum bezwaartermijn: 27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328</text:span><text:line-break/><text:date style:data-style-name="dag" text:fixed="true" text:date-value="2023-01-30"/><text:line-break/><text:date style:data-style-name="jaar" text:fixed="true" text:date-value="2023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328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328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erker aan de voorgevel, Piet Heinstraat 20 te De Meern,  HZ_WABO-22-39586</meta:user-defined>
    <meta:user-defined meta:name="DCTERMS.W3CDTF/DCTERMS.available">2023-01-30</meta:user-defined>
    <meta:user-defined meta:name="DCTERMS.W3CDTF/OVERHEIDop.jaargang">2023</meta:user-defined>
    <meta:user-defined meta:name="OVERHEIDop.externeBijlage">ALG - Publiceerbaar-A|exb-2023-4265</meta:user-defined>
    <meta:user-defined meta:name="OVERHEIDop.externeBijlage">Besluit omgevingsvergunning publiceerbaar|exb-2023-4266</meta:user-defined>
    <meta:user-defined meta:name="OVERHEIDop.publicationIssue">40328</meta:user-defined>
    <meta:user-defined meta:name="OVERHEIDop.GmbID/DC.identifier">gmb-2023-40328</meta:user-defined>
    <meta:user-defined meta:name="OVERHEIDop.versieInformatie"/>
  </office:meta>
</office:document-meta>
</file>