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fietsenstalling bij een bedrijf, Computerweg 10 te Utrecht,  HZ_WABO-23-241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mputerweg 10 te Utrecht</text:p>
            <text:p text:style-name="common-al">HZ_WABO-23-24188</text:p>
            <text:p text:style-name="common-al">Toelichting: het bouwen van een fietsenstalling bij een bedrijf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2869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869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869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fietsenstalling bij een bedrijf, Computerweg 10 te Utrecht,  HZ_WABO-23-24188</meta:user-defined>
    <meta:user-defined meta:name="DCTERMS.W3CDTF/DCTERMS.available">2023-09-20</meta:user-defined>
    <meta:user-defined meta:name="DCTERMS.W3CDTF/OVERHEIDop.jaargang">2023</meta:user-defined>
    <meta:user-defined meta:name="OVERHEIDop.publicationIssue">402869</meta:user-defined>
    <meta:user-defined meta:name="OVERHEIDop.GmbID/DC.identifier">gmb-2023-402869</meta:user-defined>
    <meta:user-defined meta:name="OVERHEIDop.versieInformatie"/>
  </office:meta>
</office:document-meta>
</file>