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Kanaaldijk 81 ROOD, 1551 PH Westzaan - het bouwen van een steiger en stelconplat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3020287 - het bouwen van een steiger en stelconplaten op de locatie Kanaaldijk 81 ROOD, 1551 PH Westzaan</text:p>
            <text:p text:style-name="common-al">Besluit verzonden: 18-09-2023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18-09-2023 een bezwaarschrift indienen.</text:p>
            <text:p text:style-name="common-al">Digitaal? Klik op de link voor het <text:a xlink:href="https://www.zaanstad.nl/mozard/!suite86.scherm0325?mVrg=1174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402838</text:span><text:line-break/><text:date style:data-style-name="dag" text:fixed="true" text:date-value="2023-09-20"/><text:line-break/><text:date style:data-style-name="jaar" text:fixed="true" text:date-value="2023-09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2838</text:span><text:date style:data-style-name="nicedate" text:fixed="true" text:date-value="2023-09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2838</text:span><text:date style:data-style-name="nicedate" text:fixed="true" text:date-value="2023-09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3020287</meta:user-defined>
    <dc:language>nl</dc:language>
    <meta:user-defined meta:name="OVERHEIDop.locatietype/OVERHEIDop.gebiedsmarkering">Punt</meta:user-defined>
    <meta:user-defined meta:name="DC.title">Verleende omgevingsvergunning - Kanaaldijk 81 ROOD, 1551 PH Westzaan - het bouwen van een steiger en stelconplaten</meta:user-defined>
    <meta:user-defined meta:name="DCTERMS.W3CDTF/DCTERMS.available">2023-09-20</meta:user-defined>
    <meta:user-defined meta:name="DCTERMS.W3CDTF/OVERHEIDop.jaargang">2023</meta:user-defined>
    <meta:user-defined meta:name="OVERHEIDop.publicationIssue">402838</meta:user-defined>
    <meta:user-defined meta:name="OVERHEIDop.GmbID/DC.identifier">gmb-2023-402838</meta:user-defined>
    <meta:user-defined meta:name="OVERHEIDop.versieInformatie"/>
  </office:meta>
</office:document-meta>
</file>