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onttrekken van twee woonruimten voor het herinrichten van het gebied inclusief het bouwen van woningen, Taatsendijk 1B-1C te Utrecht, HZ_HUIS-23-3163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Taatsendijk 1B-1C te Utrecht</text:p>
            <text:p text:style-name="common-al">De aanvraag betreft een vergunning voor het onttrekken van twee woonruimten voor het herinrichten van het gebied inclusief het bouwen van woningen</text:p>
            <text:p text:style-name="common-al">Ons kenmerk: HZ_HUIS-23-31635</text:p>
            <text:p text:style-name="common-al">Datum ontvangst aanvraag: 1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702</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702</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2702</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1/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vergunning voor het onttrekken van twee woonruimten voor het herinrichten van het gebied inclusief het bouwen van woningen, Taatsendijk 1B-1C te Utrecht, HZ_HUIS-23-31635</meta:user-defined>
    <meta:user-defined meta:name="DCTERMS.W3CDTF/DCTERMS.available">2023-09-20</meta:user-defined>
    <meta:user-defined meta:name="DCTERMS.W3CDTF/OVERHEIDop.jaargang">2023</meta:user-defined>
    <meta:user-defined meta:name="OVERHEIDop.publicationIssue">402702</meta:user-defined>
    <meta:user-defined meta:name="OVERHEIDop.GmbID/DC.identifier">gmb-2023-402702</meta:user-defined>
    <meta:user-defined meta:name="OVERHEIDop.versieInformatie"/>
  </office:meta>
</office:document-meta>
</file>