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Laan van Verzet 0 /J.H. Beutestraat Barneveld, het bouwen van 8 appartemen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1 september 2023</text:p>
            <text:p text:style-name="common-al">Zaaknummer 2023W1479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2245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245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245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Laan van Verzet 0 /J.H. Beutestraat Barneveld, het bouwen van 8 appartementen.</meta:user-defined>
    <meta:user-defined meta:name="DCTERMS.W3CDTF/DCTERMS.available">2023-09-20</meta:user-defined>
    <meta:user-defined meta:name="DCTERMS.W3CDTF/OVERHEIDop.jaargang">2023</meta:user-defined>
    <meta:user-defined meta:name="OVERHEIDop.publicationIssue">402245</meta:user-defined>
    <meta:user-defined meta:name="OVERHEIDop.GmbID/DC.identifier">gmb-2023-402245</meta:user-defined>
    <meta:user-defined meta:name="OVERHEIDop.versieInformatie"/>
  </office:meta>
</office:document-meta>
</file>