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 met los bijgebouw (fase 1), Esdoornlaan 4 te De Meern,  HZ_WABO-23-214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sdoornlaan 4 te De Meern</text:p>
            <text:p text:style-name="common-al">HZ_WABO-23-21441</text:p>
            <text:p text:style-name="common-al">Toelichting: het bouwen van een woning met los bijgebouw (fase 1)</text:p>
            <text:p text:style-name="common-al">Datum besluit: 15 september 2023</text:p>
            <text:p text:style-name="common-al">Startdatum bezwaartermijn: 16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748</text:span><text:line-break/><text:date style:data-style-name="dag" text:fixed="true" text:date-value="2023-09-19"/><text:line-break/><text:date style:data-style-name="jaar" text:fixed="true" text:date-value="2023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748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748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woning met los bijgebouw (fase 1), Esdoornlaan 4 te De Meern,  HZ_WABO-23-21441</meta:user-defined>
    <meta:user-defined meta:name="DCTERMS.W3CDTF/DCTERMS.available">2023-09-19</meta:user-defined>
    <meta:user-defined meta:name="DCTERMS.W3CDTF/OVERHEIDop.jaargang">2023</meta:user-defined>
    <meta:user-defined meta:name="OVERHEIDop.externeBijlage">Aanvraag publiceerbaar-A|exb-2023-44318</meta:user-defined>
    <meta:user-defined meta:name="OVERHEIDop.externeBijlage">Besluit omgevingsvergunning publiceerbaar|exb-2023-44319</meta:user-defined>
    <meta:user-defined meta:name="OVERHEIDop.publicationIssue">401748</meta:user-defined>
    <meta:user-defined meta:name="OVERHEIDop.GmbID/DC.identifier">gmb-2023-401748</meta:user-defined>
    <meta:user-defined meta:name="OVERHEIDop.versieInformatie"/>
  </office:meta>
</office:document-meta>
</file>