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Rollemastate 28 Leeuwarden, (11058891) bouwen van een veranda met tuinhuisje, einddatum 24-10-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1727</text:span><text:line-break/><text:date style:data-style-name="dag" text:fixed="true" text:date-value="2023-09-20"/><text:line-break/><text:date style:data-style-name="jaar" text:fixed="true" text:date-value="2023-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727</text:span><text:date style:data-style-name="nicedate" text:fixed="true" text:date-value="2023-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727</text:span><text:date style:data-style-name="nicedate" text:fixed="true" text:date-value="2023-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Rollemastate 28 Leeuwarden, (11058891) bouwen van een veranda met tuinhuisje, einddatum 24-10-2023.</meta:user-defined>
    <meta:user-defined meta:name="DCTERMS.W3CDTF/DCTERMS.available">2023-09-20</meta:user-defined>
    <meta:user-defined meta:name="DCTERMS.W3CDTF/OVERHEIDop.jaargang">2023</meta:user-defined>
    <meta:user-defined meta:name="OVERHEIDop.publicationIssue">401727</meta:user-defined>
    <meta:user-defined meta:name="OVERHEIDop.GmbID/DC.identifier">gmb-2023-401727</meta:user-defined>
    <meta:user-defined meta:name="OVERHEIDop.versieInformatie"/>
  </office:meta>
</office:document-meta>
</file>