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office:automatic-styles>
  <office:body>
    <office:text>
      <text:p text:style-name="new_page_staatscourant"/>
      <text:p text:style-name="single-kop-titel">Startbouwimpuls</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span text:style-name="nadrukvet">Door veranderde omstandigheden wordt het steeds moeilijker om nieuwe woningen te bouwen. Daarom heeft minister De Jonge de Startbouwimpuls in het leven geroepen. Het Rijk heeft voor de Startbouwimpuls minimaal 250 miljoen euro beschikbaar, en stelt daarvan maximaal 16 procent (circa 40 miljoen euro) beschikbaar per woningdealregio. Graag informeren we u hoe het proces in Alkmaar werkt en hoe u de subsidie kunt aanvragen.</text:span>
          </text:p>
            <text:p text:style-name="al"/>
            <text:p text:style-name="al">
            <text:span text:style-name="nadrukvet">De Startbouwimpuls</text:span>
          </text:p>
            <text:p text:style-name="al">De Startbouwimpuls is bedoeld voor projecten die planologisch ver genoeg zijn om uiterlijk in 2024/2025 te starten met bouwen, maar door de veranderde economische omstandigheden de business case niet meer rond kunnen rekenen. Daardoor dreigen deze projecten te vertragen of on hold te worden gezet.</text:p>
            <text:p text:style-name="al"/>
            <text:p text:style-name="al">
            <text:span text:style-name="nadrukvet">Aanvragen</text:span>
          </text:p>
            <text:p text:style-name="al">Wilt u in aanmerking komen voor een Startbouwimpuls? Hiervoor gebruikt u een volledig ingevuld <text:a xlink:href="https://www.volkshuisvestingnederland.nl/onderwerpen/startbouwimpuls/documenten" xlink:type="simple"><text:span text:style-name="nadrukondlijn">aanvraagformulier Startbouwimpuls van het Rijk</text:span></text:a>.</text:p>
            <text:p text:style-name="al"/>
            <text:p text:style-name="al">Het ingevulde <text:span text:style-name="nadrukvet">(definitieve)</text:span> aanvraagformulier stuurt u uiterlijk <text:span text:style-name="nadrukvet">maandag 25 september om 17.00 uur </text:span>naar SBI@alkmaar.nl.</text:p>
            <text:p text:style-name="al"/>
            <text:p text:style-name="al">
            <text:span text:style-name="nadrukvet">Randvoorwaarden en criteria Rijk</text:span>
          </text:p>
            <text:p text:style-name="al">In zijn brief van 29 augustus 2023 benoemt de minister de volgende randvoorwaarden:</text:p>
            <text:list text:style-name="id1-3-2-2-1-14">
              <text:list-item text:style-override="id1-3-2-2-1-14-1">
                <text:number>•</text:number>
                <text:p text:style-name="al">Start bouw woningen uiterlijk in 2024/2025.</text:p>
              </text:list-item>
              <text:list-item text:style-override="id1-3-2-2-1-14-2">
                <text:number>•</text:number>
                <text:p text:style-name="al">Opleveringen woningen uiterlijk 36 maanden na start bouw.</text:p>
              </text:list-item>
              <text:list-item text:style-override="id1-3-2-2-1-14-3">
                <text:number>•</text:number>
                <text:p text:style-name="al">Het betreft permanente woningbouw.</text:p>
              </text:list-item>
              <text:list-item text:style-override="id1-3-2-2-1-14-4">
                <text:number>•</text:number>
                <text:p text:style-name="al">Aandeel betaalbare woningen is minimaal 50 procent.</text:p>
              </text:list-item>
              <text:list-item text:style-override="id1-3-2-2-1-14-5">
                <text:number>•</text:number>
                <text:p text:style-name="al">De betrokken ontwikkelaar/woningcorporatie onderschrijft de aanvraag.</text:p>
              </text:list-item>
              <text:list-item text:style-override="id1-3-2-2-1-14-6">
                <text:number>•</text:number>
                <text:p text:style-name="al">Juridische zekerheid over het moment van start bouw, bijvoorbeeld een onherroepelijk bestemmingsplan.</text:p>
              </text:list-item>
              <text:list-item text:style-override="id1-3-2-2-1-14-7">
                <text:number>•</text:number>
                <text:p text:style-name="al">Het project telt minimaal 10 woningen.</text:p>
              </text:list-item>
            </text:list>
            <text:p text:style-name="al">Ook benoemt hij de beoordelingscriteria op basis waarvan een ranking wordt bepaald:</text:p>
            <text:list text:style-name="id1-3-2-2-1-16">
              <text:list-item text:style-override="id1-3-2-2-1-16-1">
                <text:number>•</text:number>
                <text:p text:style-name="al">Efficiëntie van de rijksbijdrage.</text:p>
              </text:list-item>
              <text:list-item text:style-override="id1-3-2-2-1-16-2">
                <text:number>•</text:number>
                <text:p text:style-name="al">Snelheid.</text:p>
              </text:list-item>
              <text:list-item text:style-override="id1-3-2-2-1-16-3">
                <text:number>•</text:number>
                <text:p text:style-name="al">Zekerheid start bouw.</text:p>
              </text:list-item>
            </text:list>
            <text:p text:style-name="al">
            <text:span text:style-name="nadrukvet">Toetsing</text:span>
          </text:p>
            <text:p text:style-name="al">Wij toetsen vervolgens of bij de aanvraag is voldaan aan de randvoorwaarden en op compleetheid en kwaliteit van informatie. </text:p>
            <text:p text:style-name="al"/>
            <text:p text:style-name="al">
            <text:span text:style-name="nadrukvet">Uitkering</text:span>
          </text:p>
            <text:p text:style-name="al">U dient uw aanvraag in bij de gemeente. De gemeente kent pas definitief de bijdrage aan aanvragers toe als deze door het Rijk wordt toegekend. </text:p>
            <text:p text:style-name="al"/>
            <text:p text:style-name="al">
            <text:span text:style-name="nadrukvet">Vragen</text:span>
          </text:p>
            <text:p text:style-name="al">Vragen over de invulling van de Startbouwimpuls kunt u sturen naar <text:a xlink:href="mailto:SBI@alkmaar.nl" xlink:type="simple"><text:span text:style-name="nadrukondlijn">SBI@alkmaar.nl</text:span></text:a>.</text:p>
            <text:p text:style-name="al">Voor eventuele vragen over het aanvraagformulier verwijzen we u naar de <text:a xlink:href="https://www.volkshuisvestingnederland.nl/onderwerpen/startbouwimpuls" xlink:type="simple"><text:span text:style-name="nadrukondlijn">website van het Rijk</text:span></text:a>.</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0945</text:span><text:line-break/><text:date style:data-style-name="dag" text:fixed="true" text:date-value="2023-09-15"/><text:line-break/><text:date style:data-style-name="jaar" text:fixed="true" text:date-value="2023-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945</text:span><text:date style:data-style-name="nicedate" text:fixed="true" text:date-value="2023-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945</text:span><text:date style:data-style-name="nicedate" text:fixed="true" text:date-value="2023-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0/xml/MC-DRP-OverigeInformatie-Web-CB.xml</meta:user-defined>
    <meta:user-defined meta:name="OVERHEID.Gemeente/DC.creator">Alkmaar</meta:user-defined>
    <meta:user-defined meta:name="OVERHEID.Informatietype/DC.type">officiële publicatie</meta:user-defined>
    <meta:user-defined meta:name="OVERHEIDop.Rubriek/DC.type">overige overheidsinformatie</meta:user-defined>
    <meta:user-defined meta:name="OVERHEID.Gemeente/OVERHEID.authority">Alkmaar</meta:user-defined>
    <meta:user-defined meta:name="OVERHEID.Gemeente/DCTERMS.publisher">Alkmaar</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Startbouwimpuls</meta:user-defined>
    <meta:user-defined meta:name="DCTERMS.W3CDTF/DCTERMS.available">2023-09-15</meta:user-defined>
    <meta:user-defined meta:name="DCTERMS.W3CDTF/OVERHEIDop.jaargang">2023</meta:user-defined>
    <meta:user-defined meta:name="OVERHEIDop.publicationIssue">400945</meta:user-defined>
    <meta:user-defined meta:name="OVERHEIDop.GmbID/DC.identifier">gmb-2023-400945</meta:user-defined>
    <meta:user-defined meta:name="OVERHEIDop.versieInformatie"/>
  </office:meta>
</office:document-meta>
</file>