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stalling in de voortuin, Rokadestraat 32 te Utrecht, HZ_WABO-23-315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okadestraat 32 te Utrecht</text:span>
          </text:p>
            <text:p text:style-name="common-al">HZ_WABO-23-31511</text:p>
            <text:p text:style-name="common-al">Toelichting: het bouwen van een fietsenstalling in de voortuin</text:p>
            <text:p text:style-name="common-al">Datum ontvangst aanvraag: 14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0193</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193</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193</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fietsenstalling in de voortuin, Rokadestraat 32 te Utrecht, HZ_WABO-23-31511</meta:user-defined>
    <meta:user-defined meta:name="DCTERMS.W3CDTF/DCTERMS.available">2023-09-18</meta:user-defined>
    <meta:user-defined meta:name="DCTERMS.W3CDTF/OVERHEIDop.jaargang">2023</meta:user-defined>
    <meta:user-defined meta:name="OVERHEIDop.externeBijlage">Publiceerbaar-A|exb-2023-44203</meta:user-defined>
    <meta:user-defined meta:name="OVERHEIDop.publicationIssue">400193</meta:user-defined>
    <meta:user-defined meta:name="OVERHEIDop.GmbID/DC.identifier">gmb-2023-400193</meta:user-defined>
    <meta:user-defined meta:name="OVERHEIDop.versieInformatie"/>
  </office:meta>
</office:document-meta>
</file>