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Jacob van Akenstraat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Jacob van Akenstraat 7, 3067JP, plaatsen van een dakkapel op het voordakvlak. Handelen in strijd met regels ruimtelijke ordening (aanvraagdatum 06-09-2023, dossiernummer OMV.23.09.00069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016</text:span><text:line-break/><text:date style:data-style-name="dag" text:fixed="true" text:date-value="2023-09-18"/><text:line-break/><text:date style:data-style-name="jaar" text:fixed="true" text:date-value="2023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0016</text:span><text:date style:data-style-name="nicedate" text:fixed="true" text:date-value="2023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0016</text:span><text:date style:data-style-name="nicedate" text:fixed="true" text:date-value="2023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Jacob van Akenstraat 7</meta:user-defined>
    <meta:user-defined meta:name="DCTERMS.W3CDTF/DCTERMS.available">2023-09-18</meta:user-defined>
    <meta:user-defined meta:name="DCTERMS.W3CDTF/OVERHEIDop.jaargang">2023</meta:user-defined>
    <meta:user-defined meta:name="OVERHEIDop.publicationIssue">400016</meta:user-defined>
    <meta:user-defined meta:name="OVERHEIDop.GmbID/DC.identifier">gmb-2023-400016</meta:user-defined>
    <meta:user-defined meta:name="OVERHEIDop.versieInformatie"/>
  </office:meta>
</office:document-meta>
</file>