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WEILAND TEGENOVER BUITENWEG 5 EN 7 IN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Flaeijelfeest van 28 september tot en met 1 oktober 2023 op de locatie weiland tegen Buitenweg 5 en7 in Oudehorne (14-09-2023).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212</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212</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212</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7/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NING EVENEMENTENVERGUNNING, WEILAND TEGENOVER BUITENWEG 5 EN 7 IN OUDEHORNE</meta:user-defined>
    <meta:user-defined meta:name="DCTERMS.W3CDTF/DCTERMS.available">2023-09-18</meta:user-defined>
    <meta:user-defined meta:name="DCTERMS.W3CDTF/OVERHEIDop.jaargang">2023</meta:user-defined>
    <meta:user-defined meta:name="OVERHEIDop.publicationIssue">399212</meta:user-defined>
    <meta:user-defined meta:name="OVERHEIDop.GmbID/DC.identifier">gmb-2023-399212</meta:user-defined>
    <meta:user-defined meta:name="OVERHEIDop.versieInformatie"/>
  </office:meta>
</office:document-meta>
</file>