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6318</text:p>
            <text:p text:style-name="al"/>
            <text:p text:style-name="al">Onderwerp: tijdelijk geslotenverklaring in verband met het Flaeijelfeest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van 28 september tot en met 1 oktober 2023 op de locatie weiland tegenover Buitenweg 5 en 7 te Oudehorne wordt georganiseerd;</text:p>
              </text:list-item>
              <text:list-item text:style-override="id1-3-2-1-1-10-2">
                <text:number>•</text:number>
                <text:p text:style-name="al">dat het noodzakelijk is om de wegen Buitenweg tussen Sevenearspad en de J.K. Bosmalaan en het Sevenearspad tussen Schoterlandseweg en de Buitenweg in Oudehorne af te sluiten voor verkeer, omdat het bovengenoemde evenement (deels) zal plaatsvinden op deze wegen;</text:p>
              </text:list-item>
              <text:list-item text:style-override="id1-3-2-1-1-10-3">
                <text:number>•</text:number>
                <text:p text:style-name="al">dat het noodzakelijk is om een stopverbod en parkeerverbod in te stellen voor het gedeelte Buitenweg vanaf de J.K. Bosmalaan tot aan het Sevenaerspad en het gedeelte Sevenearspad vanaf de Schoterlandseweg tot aan de Tjongervallei</text:p>
              </text:list-item>
              <text:list-item text:style-override="id1-3-2-1-1-10-4">
                <text:number>•</text:number>
                <text:p text:style-name="al">dat het noodzakelijk is om een parkeerverbod in te stellen voor het gedeelte Buitenweg tussen Houtwallen in Nieuwehorne en de J.K. Bosmalaan in Oudehorne en bij Sevenaerpad vanaf Schoterlandseweg tot Tjongervallei te Oudehorne </text:p>
              </text:list-item>
              <text:list-item text:style-override="id1-3-2-1-1-10-5">
                <text:number>•</text:number>
                <text:p text:style-name="al">ter waarborging van de veiligheid van de bezoekers van het evenement is het noodzakelijk om deze wegen af te sluiten voor verkeer;</text:p>
              </text:list-item>
              <text:list-item text:style-override="id1-3-2-1-1-10-6">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7">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8">
                <text:number>•</text:number>
                <text:p text:style-name="al">dat de bedoelde wegen gelegen zijn binnen de gemeente Heerenveen en bij de gemeente Heerenveen in beheer is;</text:p>
              </text:list-item>
              <text:list-item text:style-override="id1-3-2-1-1-10-9">
                <text:number>•</text:number>
                <text:p text:style-name="al">dat overleg met de afdeling Integraal beheer openbare ruimte en politie heeft plaatsgevonden;</text:p>
              </text:list-item>
              <text:list-item text:style-override="id1-3-2-1-1-10-10">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span text:style-name="nadrukvet">besluiten</text:span>
          </text:p>
            <text:p text:style-name="al">
            <text:span text:style-name="nadrukvet">Oudehorne, Buitenweg </text:span>
            <text:span text:style-name="nadrukvet">gedeelte </text:span>
            <text:span text:style-name="nadrukvet">tussen </text:span>
            <text:span text:style-name="nadrukvet">Sevenearspad</text:span>
            <text:span text:style-name="nadrukvet"> en J.K. Bosmalaan en </text:span>
            <text:span text:style-name="nadrukvet">Sevenearspad</text:span>
            <text:span text:style-name="nadrukvet"/>
            <text:span text:style-name="nadrukvet">gedeelte </text:span>
            <text:span text:style-name="nadrukvet">tussen </text:span>
            <text:span text:style-name="nadrukvet">Schoterlandseweg</text:span>
            <text:span text:style-name="nadrukvet"> en Buitenweg</text:span>
          </text:p>
            <text:p text:style-name="al"/>
            <text:p text:style-name="al">
            <text:span text:style-name="nadrukvet">Oudehorne, gedeelte Buitenweg vanaf J.K. Bosmalaan tot aan het </text:span>
            <text:span text:style-name="nadrukvet">Sevearspad</text:span>
            <text:span text:style-name="nadrukvet"> en gedeelte </text:span>
            <text:span text:style-name="nadrukvet">Sevenearspad</text:span>
            <text:span text:style-name="nadrukvet"> vanaf de </text:span>
            <text:span text:style-name="nadrukvet">Schoterlandseweg</text:span>
            <text:span text:style-name="nadrukvet"> tot aan de </text:span>
            <text:span text:style-name="nadrukvet">Tjongervallei</text:span>
          </text:p>
            <text:p text:style-name="al"/>
            <text:p text:style-name="al">
            <text:span text:style-name="nadrukvet">Nieuwe-Oudehorne, gedeelte Buitenweg tussen Houtwallen </text:span>
            <text:span text:style-name="nadrukvet">in Nieuwehorne en d</text:span>
            <text:span text:style-name="nadrukvet">e</text:span>
            <text:span text:style-name="nadrukvet"/>
          </text:p>
            <text:p text:style-name="al">
            <text:span text:style-name="nadrukvet">J.K. Bosmalaan </text:span>
            <text:span text:style-name="nadrukvet">in Oudehorne.</text:span>
          </text:p>
            <text:p text:style-name="al">
            <text:span text:style-name="nadrukvet">Oudehorne, </text:span>
            <text:span text:style-name="nadrukvet">Seven</text:span>
            <text:span text:style-name="nadrukvet">e</text:span>
            <text:span text:style-name="nadrukvet">arspad</text:span>
            <text:span text:style-name="nadrukvet"> vanaf </text:span>
            <text:span text:style-name="nadrukvet">Schoterlandseweg</text:span>
            <text:span text:style-name="nadrukvet"> tot </text:span>
            <text:span text:style-name="nadrukvet">Tjongervallei</text:span>
            <text:span text:style-name="nadrukvet"/>
          </text:p>
            <text:p text:style-name="al"/>
            <text:p text:style-name="al">Heerenveen, 14 september 2023</text:p>
            <text:p text:style-name="al"/>
            <text:p text:style-name="al"/>
            <text:p text:style-name="al"/>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30 september 2023 vanaf 06:00 uur tot en met 00:00 uur en op zondag 1 oktober 2023 vanaf 00 uur tot en met 04.00 uur</text:p>
            <text:p text:style-name="common-al"/>
            <text:p text:style-name="common-al"/>
            <text:p text:style-name="common-al">Plaatsing van borden conform model E3 (stopverbod) van bijlage 1 van het Reglement Verkeersregels en Verkeerstekens 1990 <text:span text:style-name="nadrukvet">(stopverbod én parkeerverbod).</text:span> Het stopverbod en parkeerverbod geldt van 16 september 2023 tot en met 8 oktober 2023 vanaf 06:00 uur tot 00:00 uur. </text:p>
            <text:p text:style-name="common-al"/>
            <text:p text:style-name="last-al">Plaatsing van borden conform model E1 van de bijlage 1 van het Reglement Verkeersregels en Verkeerstekens 1990 (parkeerverbod). Het parkeerverbod geldt van 16 september 2023 tot en met 8 oktober 2023 vanaf 08:00 uur tot 20:00 uur.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198</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198</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198</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Nieuwehorne</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Punt</meta:user-defined>
    <meta:user-defined meta:name="DC.title">Verkeersbesluit</meta:user-defined>
    <meta:user-defined meta:name="DCTERMS.W3CDTF/DCTERMS.available">2023-09-18</meta:user-defined>
    <meta:user-defined meta:name="DCTERMS.W3CDTF/OVERHEIDop.jaargang">2023</meta:user-defined>
    <meta:user-defined meta:name="OVERHEIDop.publicationIssue">399198</meta:user-defined>
    <meta:user-defined meta:name="OVERHEIDop.GmbID/DC.identifier">gmb-2023-399198</meta:user-defined>
    <meta:user-defined meta:name="OVERHEIDop.versieInformatie"/>
  </office:meta>
</office:document-meta>
</file>