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BOUWEN VAN EEN BIJGEBOUW, LANGE MIENTE 5 TE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bijgebouw op het perceel Lange Miente 5 te Akkrum  </text:p>
            <text:p text:style-name="common-al">(14 september 2023)</text:p>
            <text:p text:style-name="common-al">8491 BG</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99172</text:span><text:line-break/><text:date style:data-style-name="dag" text:fixed="true" text:date-value="2023-09-18"/><text:line-break/><text:date style:data-style-name="jaar" text:fixed="true" text:date-value="2023-09-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9172</text:span><text:date style:data-style-name="nicedate" text:fixed="true" text:date-value="2023-09-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9172</text:span><text:date style:data-style-name="nicedate" text:fixed="true" text:date-value="2023-09-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1/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HET BOUWEN VAN EEN BIJGEBOUW, LANGE MIENTE 5 TE AKKRUM</meta:user-defined>
    <meta:user-defined meta:name="DCTERMS.W3CDTF/DCTERMS.available">2023-09-18</meta:user-defined>
    <meta:user-defined meta:name="DCTERMS.W3CDTF/OVERHEIDop.jaargang">2023</meta:user-defined>
    <meta:user-defined meta:name="OVERHEIDop.publicationIssue">399172</meta:user-defined>
    <meta:user-defined meta:name="OVERHEIDop.GmbID/DC.identifier">gmb-2023-399172</meta:user-defined>
    <meta:user-defined meta:name="OVERHEIDop.versieInformatie"/>
  </office:meta>
</office:document-meta>
</file>