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astgesteld wijzigingsplan Hegedyk 73 Gerslo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15 september 2023, gedurende 6 weken, voor iedereen ter inzage ligt het (gewijzigd) vastgestelde wijzigingsplan Hegedyk 73 Gersloot, met bijbehorende stukken.</text:p>
            <text:p text:style-name="common-al">Het perceel Hegedyk 73 Gersloot ligt in het buitengebied ten noorden van Heerenveen tussen Gersloot en Luxwoude. Het perceel heeft nu nog de bestemming Manege. Met dit wijzigingsplan wordt de bestemming Manege gewijzigd naar de bestemming Wonen. </text:p>
            <text:p text:style-name="common-al">Het plan is ten opzichte van het ontwerp dat ter inzage heeft gelegen gewijzigd vastgesteld. Op de verbeelding is een aanduiding ten behoeve van de bescherming van archeologische waarden toegevoegd met een bijbehorende regeling.</text:p>
            <text:p text:style-name="common-al">
            <text:span text:style-name="nadrukvet">Inzage</text:span>
          </text:p>
            <text:p text:style-name="common-al">Het wijzigingsplan en de bijbehorende stukken kunnen worden ingezien op de website <text:a xlink:href="http://www.ruimtelijkeplannen.nl" xlink:type="simple">www.ruimtelijkeplannen.nl</text:a>. Op deze website selecteert u het tabblad ‘Bestemmingsplannen’, waarna u de mogelijkheid heeft het wijzigingsplan en de bijbehorende stukken op te roepen via het invullen van de locatie, de naam of het planid-nummer (NL.IMRO.0074.WOHegedyk73GS-VG01) van het wijzigingsplan.</text:p>
            <text:p text:style-name="common-al">Het wijzigingsplan en de bijbehorende stukken kunnen tevens gedurende de hiervoor genoemde termijn, tijdens openingsuren, op afspraak, worden ingezien bij de receptie van het gemeentehuis, Crackstraat 2 te Heerenveen.</text:p>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 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912</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912</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912</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WOHegedyk73GS-VG01</meta:user-defined>
    <meta:user-defined meta:name="OVERHEIDop.Plansoort/OVERHEIDop.plansoort">bestemmings- of omgevingsplan</meta:user-defined>
    <dc:language>nl</dc:language>
    <meta:user-defined meta:name="OVERHEIDop.locatietype/OVERHEIDop.gebiedsmarkering">Adres</meta:user-defined>
    <meta:user-defined meta:name="DC.title">(gewijzigd) vastgesteld wijzigingsplan Hegedyk 73 Gersloot</meta:user-defined>
    <meta:user-defined meta:name="DCTERMS.W3CDTF/DCTERMS.available">2023-09-18</meta:user-defined>
    <meta:user-defined meta:name="DCTERMS.W3CDTF/OVERHEIDop.jaargang">2023</meta:user-defined>
    <meta:user-defined meta:name="OVERHEIDop.publicationIssue">398912</meta:user-defined>
    <meta:user-defined meta:name="OVERHEIDop.GmbID/DC.identifier">gmb-2023-398912</meta:user-defined>
    <meta:user-defined meta:name="OVERHEIDop.versieInformatie"/>
  </office:meta>
</office:document-meta>
</file>