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ida998c4c-6cee-4237-8ab6-65f1174a49b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verplaatsen eerder aangewezen openbare parkeervakken bestemd voor het opladen van elektrische voertuigen en aanwijzen standplaats voor deelauto’s aan de Kastanjelaan te Groningen</text:p>
      <text:section text:name="regeling_id1-3-2" text:style-name="regeling">
        <text:section text:name="aanhef_id1-3-2-1" text:style-name="aanhef">
          <text:section text:name="context_id1-3-2-1-1" text:style-name="context">
            <text:p text:style-name="context.al">Kenmerk: 9614374</text:p>
            <text:p text:style-name="context.al"/>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text:span>
            <text:span text:style-name="nadrukcur">otivering</text:span>
          </text:p>
            <text:p text:style-name="considerans.al">De gemeente Groningen wil het autodelen en elektrisch rijden stimuleren. Dit is verwoord in de Mobiliteitsvisie ‘Groningen goed op weg’ en in ‘Visie Openbare Laadinfrastructuur Groningen 2025’. Autodelen dringt het autobezit terug en maakt automobiliteit mogelijk voor hen die zich geen eigen auto kunnen of willen permitteren. Hierdoor zijn er op termijn minder parkeerplaatsen nodig omdat meerdere huishoudens dezelfde auto kunnen gebruiken. Ook gaan gebruikers van deelauto’s vaak bewuster om met hun reisgedrag. De door het autoverkeer veroorzaakte overlast, evenals de gevolgen hiervan voor het milieu, wordt door auto’s te delen beperkt. </text:p>
            <text:p text:style-name="considerans.al">De effectiviteit van een deelauto-concept neemt toe als de beschikbaarheid en het gemak voor de gebruikers zo optimaal mogelijk is. Zichtbaarheid van deelauto’s nodigt aspirantgebruikers uit om zich aan te sluiten bij het concept. Een vaste standplaats, dichtbij de doelgroep, draagt daaraan bij.</text:p>
            <text:p text:style-name="considerans.al">Wanneer de deelauto ook nog een elektrische auto betreft, zijn de duurzaamheidsvoordelen nog groter. Voorwaarde voor een succesvol deelauto-concept met elektrische auto’s is dat deze gegarandeerde beschikking heeft over een vast oplaadpunt bij de standplaats.</text:p>
            <text:p text:style-name="considerans.al">In 2015 is een aanvraag ingediend voor een oplaadpunt nabij station Groningen Noord. De meest geschikte locatie voor de laadpaal is destijds aangewezen nabij Kastanjelaan 1A. Hiervoor is een verkeersbesluit met kenmerk 506855 genomen. Met de aanpassingen die plaats gaan vinden wat betreft fietsparkeervoorzieningen bij station Groningen Noord wordt de laadpaal en daarmee ook de parkeerplaatsen voor elektrisch laden verplaatst. </text:p>
            <text:p text:style-name="considerans.al">Tevens is een aanvraag ingediend om een standplaats voor elektrische deelauto’s in te richten bij deze te verplaatsen laadlocatie De gemeente Groningen beoordeelt een ingekomen aanvraag op basis van bepaalde criteria. Deze criteria zijn terug te vinden in de ‘Plaatsingsleidraad openbare laadinfrastructuur’. </text:p>
            <text:p text:style-name="considerans.al">Een laadpaal heeft twee oplaadpunten. Om te zorgen dat één van de twee aangewezen parkeervakken alleen voor opladen elektrische voertuigen bij de laadpaal gebruikt kan worden door een deelauto, wordt bij één parkeervak bord E8 met daarop de tekst ‘autodelen’ (bordnummer E8r) met onderbord met de tekst ‘alleen voor’ en het logo van de betreffende deelauto-exploitant geplaatst. Bij het overgebleven parkeervak alleen voor opladen elektrische voertuigen, wordt bord E8c (parkeergelegenheid alleen bestemd voor het opladen van elektrische voertuigen) geplaatst. Het parkeervak alleen voor opladen elektrische voertuigen blijft openbaar en mag uitsluitend gebruikt worden voor het opladen van elektrische voertuigen.</text:p>
            <text:p text:style-name="considerans.al">Wanneer er geen noodzaak meer is om de aangewezen standplaats voor deelauto’s bij deze laadpaal te reserveren, wordt dat parkeervak ingezet als parkeervak alleen bestemd voor het opladen van elektrische voertuigen. Neemt de behoefte in het gebied bij deze laadpaal voor een elektrische deelauto weer toe, dan zal het parkeervak bij deze laadpaal weer ingezet worden als standplaats voor deelauto’s.</text:p>
            <text:p text:style-name="considerans.al"/>
            <text:p text:style-name="considerans.al">Gelet op artikel 2 van de Wegenverkeerswet, strekt de maatregel tot:</text:p>
            <text:p text:style-name="considerans.al">- Lid 1 sub c: het in stand houden van de weg en het waarborgen van de bruikbaarheid daarvan;</text:p>
            <text:p text:style-name="considerans.al">- Lid 2 sub b: het voorkomen of beperken van door het verkeer veroorzaakte aantasting van het karakter of van de functie van objecten of gebieden;</text:p>
            <text:p text:style-name="considerans.al">- Lid 3 sub a: het bevorderen van een doelmatig of zuinig energiegebruik.</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text:p>
            <text:list text:style-name="id1-3-2-2-1-2">
              <text:list-item text:style-override="id1-3-2-2-1-2-1">
                <text:number>1.</text:number>
                <text:p text:style-name="al">Het bestaande bord E4 uit bijlage 1 van het RVV 1990 met onderbord met daarop tekst alsmede een pijl(en) bij de voormalige laadpaallocatie aan de Kastanjelaan ter plaatse van nummer 1a te verwijderen;</text:p>
              </text:list-item>
              <text:list-item text:style-override="id1-3-2-2-1-2-2">
                <text:number>2.</text:number>
                <text:p text:style-name="al">Eén parkeervak bij de nieuwe laadpaallocatie aan de Kastanjelaan ter plaatse van nummer 1a te voorzien van bord E8c uit bijlage 1 van het RVV 1990 (parkeergelegenheid alleen bestemd voor het opladen van elektrische voertuigen);</text:p>
              </text:list-item>
              <text:list-item text:style-override="id1-3-2-2-1-2-3">
                <text:number>3.</text:number>
                <text:p text:style-name="al">Eén parkeervak bij de nieuwe laadpaallocatie Kastanjelaan ter plaatse van nummer 1a aan te wijzen als standplaats voor deelauto’s middels plaatsing van bord E8 uit bijlage 1 van het RVV 1990 met daarop de tekst ‘autodelen’ (bordnummer E8r) met een onderbord conform artikel 8 BABW met daarop de tekst ‘alleen voor’ en het logo van de betreffende deelauto-exploitant;</text:p>
              </text:list-item>
              <text:list-item text:style-override="id1-3-2-2-1-2-4">
                <text:number>4.</text:number>
                <text:p text:style-name="al">Wanneer er geen noodzaak meer is om de aangewezen standplaats voor deelauto’s bij de nieuwe laadpaallocatie aan de Kastanjelaan ter plaatse van nummer 1a te reserveren, wordt dit parkeervak (weer) ingezet als parkeervak alleen voor opladen elektrische voertuigen. De bebording bij het reeds gereserveerde parkeervak alleen voor opladen elektrische voertuigen en de standplaats voor elektrische deelauto’s wordt verwijderd en er wordt één bord geplaatst bij de twee parkeervakken bij deze laadpaal; bord E8c uit bijlage 1 van het RVV 1990 met een onderbord conform artikel 8 BABW met daarop twee pijlen waaruit blijkt dat het bord voor twee parkeervakken van toepassing is.  Neemt de behoefte in het gebied bij deze nieuwe laadpaallocatie voor een elektrische deelauto weer toe, wordt het betreffende vak weer ingezet als standplaats voor deelauto’s. Bord E8c uit bijlage 1 van het RVV 1990 met onderbord conform artikel 8 BABW met daarop twee pijlen wordt daarop verwijderd en de bebording wordt weer geplaatst volgens punt twee en drie; </text:p>
              </text:list-item>
              <text:list-item text:style-override="id1-3-2-2-1-2-5">
                <text:number>5.</text:number>
                <text:p text:style-name="al">Het destijds in 2015 genomen verkeersbesluit met kenmerk 506855 over het in eerst instantie faciliteren van de parkeervoorziening voor elektrisch laden nabij Kastanjelaan 1A te laten vervallen.</text:p>
              </text:list-item>
            </text:list>
            <text:p text:style-name="common-al"/>
            <text:p text:style-name="common-al">Situatieschets:</text:p>
            <text:p text:style-name="common-al">
            <draw:frame><draw:text-box><text:section text:name="plaatje_id1-3-2-2-1-5-1" text:style-name="plaatje">
              <text:p text:style-name="illustratie_id1-3-2-2-1-5-1-1"><draw:frame draw:style-name="illustratie_id1-3-2-2-1-5-1-1" text:anchor-type="paragraph" svg:width="145mm" svg:height="169.4mm"><draw:image xlink:href="Pictures/situatieschetsida998c4c-6cee-4237-8ab6-65f1174a49b0.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
          <text:span text:style-name="nadrukcur">Bezwaar</text:span>
        </text:p>
          <text:p text:style-name="bezwaarschrift_al">Als u het niet eens bent met dit besluit, dan kunt u daar schriftelijk bezwaar tegen maken. Hoe dit moet, kunt u lezen op gemeente.groningen.nl/bezwaar-maken. 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Stuur uw bezwaarschrift naar:</text:p>
          <text:p text:style-name="bezwaarschrift_al">college van burgemeester en wethouders</text:p>
          <text:p text:style-name="bezwaarschrift_al">Postbus 30026</text:p>
          <text:p text:style-name="bezwaarschrift_al">9700 RM Groningen</text:p>
          <text:p text:style-name="bezwaarschrift_al"/>
          <text:p text:style-name="bezwaarschrift_al">Met vriendelijke groet,</text:p>
          <text:p text:style-name="bezwaarschrift_al">burgemeester en wethouders van Groningen,</text:p>
          <text:p text:style-name="bezwaarschrift_al">namens hen, concerndirecteur Groningen,</text:p>
          <text:p text:style-name="bezwaarschrift_al">namens deze,</text:p>
          <text:p text:style-name="bezwaarschrift_al"/>
          <text:p text:style-name="bezwaarschrift_al"/>
          <text:p text:style-name="bezwaarschrift_al">E.A. Tollenaar</text:p>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8517</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517</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517</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verplaatsen eerder aangewezen openbare parkeervakken bestemd voor het opladen van elektrische voertuigen en aanwijzen standplaats voor deelauto’s  - Kastanjelaan - Groning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9614374</meta:user-defined>
    <meta:user-defined meta:name="DCTERMS.abstract">Verkeersbesluit verplaatsen eerder aangewezen openbare parkeervakken bestemd voor het opladen van elektrische voertuigen en aanwijzen standplaats voor deelauto’s aan de Kastanjelaan te Groningen</meta:user-defined>
    <meta:user-defined meta:name="OVERHEIDop.verkeersbordcode">E8</meta:user-defined>
    <meta:user-defined meta:name="OVERHEIDop.verkeersbordcode">E8c</meta:user-defined>
    <dc:language>nl</dc:language>
    <meta:user-defined meta:name="OVERHEIDop.locatietype/OVERHEIDop.gebiedsmarkering">Punt</meta:user-defined>
    <meta:user-defined meta:name="DC.title">Verkeersbesluit verplaatsen eerder aangewezen openbare parkeervakken bestemd voor het opladen van elektrische voertuigen en aanwijzen standplaats voor deelauto’s aan de Kastanjelaan te Groningen</meta:user-defined>
    <meta:user-defined meta:name="DCTERMS.W3CDTF/DCTERMS.available">2023-09-18</meta:user-defined>
    <meta:user-defined meta:name="DCTERMS.W3CDTF/OVERHEIDop.jaargang">2023</meta:user-defined>
    <meta:user-defined meta:name="OVERHEIDop.publicationIssue">398517</meta:user-defined>
    <meta:user-defined meta:name="OVERHEIDop.GmbID/DC.identifier">gmb-2023-398517</meta:user-defined>
    <meta:user-defined meta:name="OVERHEIDop.versieInformatie"/>
  </office:meta>
</office:document-meta>
</file>