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Raadhuisstraat 23c, Blijham, plaatsen 6 lichtmasten hoofdveld ASVB, verzenddatum: 13 sept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8066</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66</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66</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Raadhuisstraat 23c, Blijham, plaatsen 6 lichtmasten hoofdveld ASVB, verzenddatum: 13 september 2023</meta:user-defined>
    <meta:user-defined meta:name="DCTERMS.W3CDTF/DCTERMS.available">2023-09-15</meta:user-defined>
    <meta:user-defined meta:name="DCTERMS.W3CDTF/OVERHEIDop.jaargang">2023</meta:user-defined>
    <meta:user-defined meta:name="OVERHEIDop.publicationIssue">398066</meta:user-defined>
    <meta:user-defined meta:name="OVERHEIDop.GmbID/DC.identifier">gmb-2023-398066</meta:user-defined>
    <meta:user-defined meta:name="OVERHEIDop.versieInformatie"/>
  </office:meta>
</office:document-meta>
</file>