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50 WONINGEN (TIJDELIJK GEBRUIK VOOR 15 JAAR), GOUDSBLOEMSTRAAT, (TEGENOVER PASTORIELAAN 8 1 T/M 304)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bouwen van 50 woningen (tijdelijk gebruik voor 15 jaar) op het perceel goudsbloemstraat, (tegenover pastorielaan nummer 8 1/t/m 304) heerenveen  (13-09-2023)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97717</text:span><text:line-break/><text:date style:data-style-name="dag" text:fixed="true" text:date-value="2023-09-15"/><text:line-break/><text:date style:data-style-name="jaar" text:fixed="true" text:date-value="2023-09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7717</text:span><text:date style:data-style-name="nicedate" text:fixed="true" text:date-value="2023-09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7717</text:span><text:date style:data-style-name="nicedate" text:fixed="true" text:date-value="2023-09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1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Lijn</meta:user-defined>
    <meta:user-defined meta:name="DC.title">AANVRAAG OMGEVINGSVERGUNNING, BOUWEN VAN 50 WONINGEN (TIJDELIJK GEBRUIK VOOR 15 JAAR), GOUDSBLOEMSTRAAT, (TEGENOVER PASTORIELAAN 8 1 T/M 304) HEERENVEEN</meta:user-defined>
    <meta:user-defined meta:name="DCTERMS.W3CDTF/DCTERMS.available">2023-09-15</meta:user-defined>
    <meta:user-defined meta:name="DCTERMS.W3CDTF/OVERHEIDop.jaargang">2023</meta:user-defined>
    <meta:user-defined meta:name="OVERHEIDop.publicationIssue">397717</meta:user-defined>
    <meta:user-defined meta:name="OVERHEIDop.GmbID/DC.identifier">gmb-2023-397717</meta:user-defined>
    <meta:user-defined meta:name="OVERHEIDop.versieInformatie"/>
  </office:meta>
</office:document-meta>
</file>