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STAL (EXCLUSIEF ONDERBOUW) EN HET VERANDEREN VAN EEN MILIEU-INRICHTING, OUDE GRONINGERWEG 6 A JUBBEGA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stal (exclusief onderbouw) en het veranderen van een milieu-inrichting op het perceel Oude Groningerweg 6 A te Jubbega (13 sept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7716</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716</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716</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STAL (EXCLUSIEF ONDERBOUW) EN HET VERANDEREN VAN EEN MILIEU-INRICHTING, OUDE GRONINGERWEG 6 A JUBBEGA</meta:user-defined>
    <meta:user-defined meta:name="DCTERMS.W3CDTF/DCTERMS.available">2023-09-15</meta:user-defined>
    <meta:user-defined meta:name="DCTERMS.W3CDTF/OVERHEIDop.jaargang">2023</meta:user-defined>
    <meta:user-defined meta:name="OVERHEIDop.publicationIssue">397716</meta:user-defined>
    <meta:user-defined meta:name="OVERHEIDop.GmbID/DC.identifier">gmb-2023-397716</meta:user-defined>
    <meta:user-defined meta:name="OVERHEIDop.versieInformatie"/>
  </office:meta>
</office:document-meta>
</file>