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entie tot vervreemden grondperceel aan de oostzijde van de Europabaan te Woerden, gemeente Woer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gemeente Woerden maakt hierbij bekend dat zij het voornemen heeft om een deel van het perceel grond gelegen aan oostzijde van de Europabaan te vervreemden. Het betreffende perceel grond grenst aan het perceel dat als tankstation wordt geëxploiteerd door D!vers Woerden B.V.</text:p>
            <text:p text:style-name="al">Het betreft (een deel van) het perceel kadastraal bekend gemeente Woerden, sectie E, nummer 2969, met een oppervlakte van ca. 290 m2.</text:p>
            <text:p text:style-name="al">Naar het oordeel van de gemeente is D!vers Woerden B.V. de enige serieuze gegadigde voor de verwerving van het grondperceel.</text:p>
            <text:p text:style-name="al"/>
            <text:p text:style-name="al">
            <text:span text:style-name="nadrukvet">Aanleiding </text:span>
          </text:p>
            <text:p text:style-name="al">De gemeente Woerden is voornemens om aan de Europabaan te Woerden de realisatie van een uitgiftepunt voor waterstof mogelijk te maken. Op het thans te vervreemden perceel nabij de Europabaan is beoogd te voorzien in de behoefte aan waterstof. Waterstof is een brandstof die bij de verbranding ervan zeer milieuvriendelijk is.</text:p>
            <text:p text:style-name="al">Het perceel grenst aan het (ten oosten van de Europabaan gelegen deel van het) tankstation dat wordt geëxploiteerd door D!vers Woerden B.V.</text:p>
            <text:p text:style-name="al"/>
            <text:p text:style-name="al">
            <text:span text:style-name="nadrukvet">Het arrest van de Hoge Raad d.d. 26 november 2021 </text:span>
          </text:p>
            <text:p text:style-name="al">Op 26 november 2021 heeft de Hoge Raad het Didam-arrest (ECLI:NL:HR:2021:1778) gewezen waaruit voortvloeit dat, op grond van het gelijkheidsbeginsel, overheden verplicht zijn gegadigden mededingingsruimte te bieden bij privaatrechtelijke grondtransacties. In beginsel verloopt dit door middel van een selectieprocedure. Enkel in gevallen waarin aan de hand van objectieve, toetsbare en redelijke criteria is geconstateerd dat sprake is van slechts één serieuze gegadigde, kan zonder selectieprocedure een overeenkomst gesloten worden met deze gegadigde. </text:p>
            <text:p text:style-name="al">In deze publicatie geeft de gemeente uitvoering aan het Didam-arrest van de Hoge Raad. De gemeente motiveert hieronder waarom D!vers Woerden B.V. de enige serieuze gegadigde is t.a.v. de vervreemding van genoemd grondperceel gelegen nabij de Europabaan te Woerden.</text:p>
            <text:p text:style-name="al"/>
            <text:p text:style-name="al">
            <text:span text:style-name="nadrukvet">Eén serieuze gegadigde </text:span>
          </text:p>
            <text:p text:style-name="al">De gemeente beoogt met het vervreemden van het grondperceel de realisatie van een afgiftepunt voor waterstof mogelijk te maken.</text:p>
            <text:p text:style-name="al">De gemeente Woerden is reeds geruime tijd in overleg met o.a. de Provincie Utrecht omtrent locaties waar duurzame manieren van vervoer kunnen worden gestimuleerd. Tevens heeft de gemeente Woerden in 2021 het zogenoemde Waterstofconvenant ondertekend. Een en ander heeft de eigenaar van het tankstation aan de Europabaan ertoe gebracht om een aanvraag in te dienen teneinde een waterstof-uitgiftepunt voor motorvoertuigen te realiseren.</text:p>
            <text:p text:style-name="al">Bij de verbranding van waterstof bestaat het uitlaatgas uit louter water(damp) en zuurstof. Waterstof is zodoende -ter plaatse van de verbranding- een milieuvriendelijk alternatief voor traditionele brandstoffen voor motorvoertuigen. Ook het produceren van waterstof wordt steeds minder milieubelastend. Er is veel stroom nodig bij het maken van waterstof en die stroom wordt in toenemende mate door wind, zon of kernreactoren opgewekt.</text:p>
            <text:p text:style-name="al">Onlangs heeft D!vers Woerden B.V. een bestemmingswijziging aangevraagd. Er is een intentieovereenkomst gesloten tussen gemeente Woerden en D!vers Woerden B.V. waarbij afspraken zijn gemaakt over o.a. de voorgenomen overdracht van een perceel gemeentegrond t.b.v. het waterstof-afgiftepunt.</text:p>
            <text:p text:style-name="al">Er hebben zich geen derden als geïnteresseerde gemeld. Het betreffende perceel grenst aan het perceel dat reeds door D!vers Woerden B.V. wordt geëxploiteerd als benzine-tankstation.</text:p>
            <text:p text:style-name="al">Gelet op bovenstaande staat de gemeente op het standpunt dat maar één serieuze gegadigde in aanmerking komt voor het perceel grond.</text:p>
            <text:p text:style-name="al"/>
            <text:p text:style-name="al">
            <text:span text:style-name="nadrukvet">Termijn voor reactie </text:span>
          </text:p>
            <text:p text:style-name="al">Iedere serieuze gegadigde die meent, met inachtneming van de bovenstaande motivering, in aanmerking te komen voor de ontwikkeling en realisatie van op deze locatie beoogde waterstof-afgiftepunt –en daarmee in aanmerking te komen voor betreffend grondperceel gelegen nabij de Europabaan– dient binnen 20 kalenderdagen na deze publicatie op www.overheid.nl een kort geding aanhangig te maken bij de rechtbank Midden Nederland, gevestigd aan het Vrouwe Justitiaplein 1 (3511 EX) te Utrecht of Postbus 16005 (3500 DA) te Utrecht en de bevoegde rechter vragen een voorlopige voorziening te treffen.</text:p>
            <text:p text:style-name="al">Indien binnen de 20 kalenderdagen na deze publicatie op www.overheid.nl geen kort geding aanhangig gemaakt is, dan zal de gemeente overgaan tot het vervreemden van de betreffend grondperceel aan D!vers Woerden B.V.</text:p>
            <text:p text:style-name="al">Bij gebreke van tijdig en gemotiveerd opkomen tegen het voornemen tot vervreemding, vervalt het recht tegen al het voornoemde in rechte op te komen en/of daarop enige vordering tot schadevergoeding of welke andere aanspraak dan ook te baseren, althans heeft u uw rechten daarop verwerkt. De gemeente en D!vers Woerden B.V. zouden immers onredelijk worden benadeeld indien pas na deze (duidelijk kenbaar gemaakte) termijn alsnog tegen het voornemen tot vervreemding zou worden opgekomen.</text:p>
            <text:p text:style-name="al"/>
            <text:p text:style-name="al">
            <text:span text:style-name="nadrukvet">Nadere informatie </text:span>
          </text:p>
            <text:p text:style-name="al">Voor eventuele vragen kunt u contact opnemen met de heer B. Verwijmeren, bereikbaar via verwijmeren.b@woerden.nl. </text:p>
            <text:p text:style-name="al"/>
            <text:p text:style-name="al"/>
          </text:section>
        </text:section>
        <text:section text:name="regeling-sluiting_id1-3-2-3" text:style-name="regeling-sluiting">
          <text:section text:name="ondertekening_id1-3-2-3-1">
            <text:p><text:span text:style-name="functie">Burgemeester en wethouders van Woerd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7553</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553</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553</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0/xml/MC-DRP-OverigeInformatie-Web-CB.xml</meta:user-defined>
    <meta:user-defined meta:name="OVERHEID.Gemeente/DC.creator">Woerden</meta:user-defined>
    <meta:user-defined meta:name="OVERHEID.Informatietype/DC.type">officiële publicatie</meta:user-defined>
    <meta:user-defined meta:name="OVERHEIDop.Rubriek/DC.type">overige overheidsinformatie</meta:user-defined>
    <meta:user-defined meta:name="OVERHEID.Gemeente/OVERHEID.authority">Woerden</meta:user-defined>
    <meta:user-defined meta:name="OVERHEID.Gemeente/DCTERMS.publisher">Woerde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Intentie tot vervreemden grondperceel aan de oostzijde van de Europabaan te Woerden, gemeente Woerden</meta:user-defined>
    <meta:user-defined meta:name="DCTERMS.W3CDTF/DCTERMS.available">2023-09-15</meta:user-defined>
    <meta:user-defined meta:name="DCTERMS.W3CDTF/OVERHEIDop.jaargang">2023</meta:user-defined>
    <meta:user-defined meta:name="OVERHEIDop.publicationIssue">397553</meta:user-defined>
    <meta:user-defined meta:name="OVERHEIDop.GmbID/DC.identifier">gmb-2023-397553</meta:user-defined>
    <meta:user-defined meta:name="OVERHEIDop.versieInformatie"/>
  </office:meta>
</office:document-meta>
</file>