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GEDEELTELIJK VERANDEREN VAN HET SCHUURGEDEELTE VAN EEN BEDRIJFSWONING IN 2 WONINGEN (LEGALISATIE) EN HET IN GEBRUIK NEMEN VAN EEN BEDRIJFSWONING VOOR REGULIERE BEWONING, WEVERSBUURT 6/6A KATLIJ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gedeeltelijk veranderen van het schuurgedeelte van een bedrijfswoning in 2 woningen (legalisatie) en het in gebruik nemen van de bedrijfswoning voor reguliere bewoning op de locatie Weversbuurt 6 en 6A te Katlijk. De vergunning betreft de activiteiten ‘bouwen’ en ‘gebruik van gronden in strijd met een bestemmingsplan’ als bedoeld in artikel 2.1 eerste lid onder a en c Wabo. Het besluit wordt voorbereid met de uitgebreide voorbereidingsprocedure, afdeling 3.4 Awb.</text:p>
            <text:p text:style-name="tussenkopcur">Ter inzage</text:p>
            <text:p text:style-name="common-al">De beschikking alsmede de daarbij behorende stukken liggen met ingang van 18-09-2023 gedurende zes weken ter inzage in het gemeentehuis.</text:p>
            <text:p text:style-name="common-al">U kunt de stukken op afspraak inzien in het gemeentehuis. Op verzoek kunnen stukken die openbaar zijn per mail worden toegezonden. Daarvoor kunt u een mail sturen naar <text:a xlink:href="mailto:vergunningen@heerenveen.nl" xlink:type="simple">vergunningen@heerenveen.nl</text:a>.</text:p>
            <text:p text:style-name="common-al">Tevens zijn de stukken digitaal raadpleegbaar via de website ruimtelijke plannen (NL.IMRO.0074.OVWeversbuurt6KA-VG01).</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7266</text:span><text:line-break/><text:date style:data-style-name="dag" text:fixed="true" text:date-value="2023-09-15"/><text:line-break/><text:date style:data-style-name="jaar" text:fixed="true" text:date-value="2023-09-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7266</text:span><text:date style:data-style-name="nicedate" text:fixed="true" text:date-value="2023-09-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7266</text:span><text:date style:data-style-name="nicedate" text:fixed="true" text:date-value="2023-09-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GEDEELTELIJK VERANDEREN VAN HET SCHUURGEDEELTE VAN EEN BEDRIJFSWONING IN 2 WONINGEN (LEGALISATIE) EN HET IN GEBRUIK NEMEN VAN EEN BEDRIJFSWONING VOOR REGULIERE BEWONING, WEVERSBUURT 6/6A KATLIJK</meta:user-defined>
    <meta:user-defined meta:name="DCTERMS.W3CDTF/DCTERMS.available">2023-09-15</meta:user-defined>
    <meta:user-defined meta:name="DCTERMS.W3CDTF/OVERHEIDop.jaargang">2023</meta:user-defined>
    <meta:user-defined meta:name="OVERHEIDop.publicationIssue">397266</meta:user-defined>
    <meta:user-defined meta:name="OVERHEIDop.GmbID/DC.identifier">gmb-2023-397266</meta:user-defined>
    <meta:user-defined meta:name="OVERHEIDop.versieInformatie"/>
  </office:meta>
</office:document-meta>
</file>