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2 DAKKAPELLEN, STADHOUDERLAAN 2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plaatsen van 2 dakkapellen op het perceel Stadhouderlaan 23 te Heerenveen  (06-09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7089</text:span><text:line-break/><text:date style:data-style-name="dag" text:fixed="true" text:date-value="2023-09-15"/><text:line-break/><text:date style:data-style-name="jaar" text:fixed="true" text:date-value="2023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7089</text:span><text:date style:data-style-name="nicedate" text:fixed="true" text:date-value="2023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7089</text:span><text:date style:data-style-name="nicedate" text:fixed="true" text:date-value="2023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2 DAKKAPELLEN, STADHOUDERLAAN 23 HEERENVEEN</meta:user-defined>
    <meta:user-defined meta:name="DCTERMS.W3CDTF/DCTERMS.available">2023-09-15</meta:user-defined>
    <meta:user-defined meta:name="DCTERMS.W3CDTF/OVERHEIDop.jaargang">2023</meta:user-defined>
    <meta:user-defined meta:name="OVERHEIDop.publicationIssue">397089</meta:user-defined>
    <meta:user-defined meta:name="OVERHEIDop.GmbID/DC.identifier">gmb-2023-397089</meta:user-defined>
    <meta:user-defined meta:name="OVERHEIDop.versieInformatie"/>
  </office:meta>
</office:document-meta>
</file>