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8-09-2023 hebben wij aanvraag reguliere omgevingsvergunning voor het plaatsen van een erfafscheiding en het bouwen van een schuur op het adres Fluttert 5 in Hengevelde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8-09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6852</text:span><text:line-break/><text:date style:data-style-name="dag" text:fixed="true" text:date-value="2023-09-15"/><text:line-break/><text:date style:data-style-name="jaar" text:fixed="true" text:date-value="2023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6852</text:span><text:date style:data-style-name="nicedate" text:fixed="true" text:date-value="2023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6852</text:span><text:date style:data-style-name="nicedate" text:fixed="true" text:date-value="2023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88428</meta:user-defined>
    <meta:user-defined meta:name="DCTERMS.abstract">het plaatsen van een erfafscheiding en het bouwen van een schuur</meta:user-defined>
    <dc:language>nl</dc:language>
    <meta:user-defined meta:name="OVERHEIDop.locatietype/OVERHEIDop.gebiedsmarkering">Punt</meta:user-defined>
    <meta:user-defined meta:name="DC.title">Op 08-09-2023 hebben wij aanvraag reguliere omgevingsvergunning voor het plaatsen van een erfafscheiding en het bouwen van een schuur op het adres Fluttert 5 in Hengevelde ontvangen.</meta:user-defined>
    <meta:user-defined meta:name="DCTERMS.W3CDTF/DCTERMS.available">2023-09-15</meta:user-defined>
    <meta:user-defined meta:name="DCTERMS.W3CDTF/OVERHEIDop.jaargang">2023</meta:user-defined>
    <meta:user-defined meta:name="OVERHEIDop.publicationIssue">396852</meta:user-defined>
    <meta:user-defined meta:name="OVERHEIDop.GmbID/DC.identifier">gmb-2023-396852</meta:user-defined>
    <meta:user-defined meta:name="OVERHEIDop.versieInformatie"/>
  </office:meta>
</office:document-meta>
</file>