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TIJDELIJK GEBRUIK OPENBARE RUIMTE, POLDERDIJK, NABIJ NUMMER 1020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tijdelijk gebruik openbare ruimte op het perceel polderdijk, nabij nummer 1020 heerenveen  (07-09-2023)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95879</text:span><text:line-break/><text:date style:data-style-name="dag" text:fixed="true" text:date-value="2023-09-14"/><text:line-break/><text:date style:data-style-name="jaar" text:fixed="true" text:date-value="2023-09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5879</text:span><text:date style:data-style-name="nicedate" text:fixed="true" text:date-value="2023-09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5879</text:span><text:date style:data-style-name="nicedate" text:fixed="true" text:date-value="2023-09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Lijn</meta:user-defined>
    <meta:user-defined meta:name="DC.title">AANVRAAG OMGEVINGSVERGUNNING, HET TIJDELIJK GEBRUIK OPENBARE RUIMTE, POLDERDIJK, NABIJ NUMMER 1020 TE HEERENVEEN</meta:user-defined>
    <meta:user-defined meta:name="DCTERMS.W3CDTF/DCTERMS.available">2023-09-14</meta:user-defined>
    <meta:user-defined meta:name="DCTERMS.W3CDTF/OVERHEIDop.jaargang">2023</meta:user-defined>
    <meta:user-defined meta:name="OVERHEIDop.publicationIssue">395879</meta:user-defined>
    <meta:user-defined meta:name="OVERHEIDop.GmbID/DC.identifier">gmb-2023-395879</meta:user-defined>
    <meta:user-defined meta:name="OVERHEIDop.versieInformatie"/>
  </office:meta>
</office:document-meta>
</file>