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Maastricht, Malpertuisplein-Cantecleerstraat, tervisielegging van het besluit omgevingsvergunning en het besluit hogere waarde(n) Wet geluidhinde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aastricht maken bekend dat de verleende omgevingsvergunning ten behoeve van het realiseren van 59 nieuwbouwappartementen en een gemeenschappelijke functie (ontmoetingsruimte) aan het Malpertuisplein-Cantecleerstraat en het verleende besluit hogere waarde(n) Wet geluidhinder voor de duur van zes weken ter inzage liggen. </text:p>
            <text:p text:style-name="common-al">De omgevingsvergunning is tot stand gekomen met toepassing van artikel 2.1, lid 1 onder c/ artikel 2.12, lid 1 onder a, sub 3o Wabo en is bekend met dossiernummer 22-2299WB. Voor de volgende activiteiten is hierbij vergunning verleend: </text:p>
            <text:list text:style-name="id1-3-2-1-1-3">
              <text:list-item text:style-override="id1-3-2-1-1-3-1">
                <text:number>1.</text:number>
                <text:p text:style-name="al">Het (ver)bouwen van een bouwwerk (artikel 2.1, lid 1 onder a Wabo) </text:p>
              </text:list-item>
              <text:list-item text:style-override="id1-3-2-1-1-3-2">
                <text:number>2.</text:number>
                <text:p text:style-name="al">Het handelen in strijd met regels ruimtelijke ordening (artikel 2.1, lid 1 onder c Wabo) plan past niet binnen de regels van het bestemmingsplan “Maastricht West” </text:p>
                <text:p text:style-name="al"/>
                <text:p text:style-name="al">*Er zijn geen zienswijzen ingediend. </text:p>
                <text:p text:style-name="al">*Er is geen exploitatieplan vastgesteld, omdat het kostenverhaal is verzekerd door het afsluiten van een anterieure overeenkomst met Stichting Woonpunt op 27 juni 2023. </text:p>
                <text:p text:style-name="al">*Op grond van het raadsbesluit “Verklaring van geen bedenkingen en delegatiebevoegdheid vaststellen exploitatieplan in het kader van de Wabo” van 28 juni 2011, is een verklaring van geen bedenkingen van de raad niet aan de orde. </text:p>
                <text:p text:style-name="al"/>
              </text:list-item>
            </text:list>
            <text:p text:style-name="common-al">
            <text:span text:style-name="nadrukvet">Hogere waarde(n) Wet geluidhinder</text:span>
          </text:p>
            <text:p text:style-name="common-al">De hogere waarde(n) ingevolge de Wet geluidhinder zijn door het college van burgemeester en wethouders op 5 september 2023 verleend. Het plangebied ligt binnen de geluidszone van de Cantecleerstraat en Gentelaan en ondervindt een geluidbelasting ten gevolge van wegverkeerslawaai. De voorkeursgrenswaarde wordt overschreden. Het besluit is bekend met zaaknummer 320838.</text:p>
            <text:p text:style-name="common-al">
            <text:span text:style-name="nadrukvet">Inzien</text:span>
          </text:p>
            <text:p text:style-name="common-al">Met ingang van donderdag 14 september 2023 tot en met donderdag 26 oktober 2023 is het verleende besluit omgevingsvergunning met bijbehorende stukken inzien aan het Gemeenteloket, Mosae Forum 10 te Maastricht. </text:p>
            <text:p text:style-name="common-al">Digitaal zijn beschikbaar gesteld: </text:p>
            <text:p text:style-name="common-al">1. het besluit omgevingsvergunning en de ruimtelijke onderbouwing met bijlagen op de landelijke website www.ruimtelijkeplannen.nl met behulp van IMRO code: NL.IMRO.0935.ovMalpertuisplein-vg01. </text:p>
            <text:p text:style-name="common-al">2. het besluit hogere waarde(n) Wet geluidhinder via https://www.officielebekendmakingen.nl als onderdeel van deze bekendmaking. U kunt het document downloaden bij ‘extra informatie/bekijk documenten’. </text:p>
            <text:p text:style-name="common-al">De bijlagen bij het besluit omgevingsvergunning ten aanzien van de activiteit ‘het (ver)bouwen van een bouwwerk (artikel 2.1, lid 1 onder a Wabo)’ zijn uitsluitend in te zien bij het Gemeenteloket. </text:p>
            <text:p text:style-name="common-al">Bent u niet in de gelegenheid om het plan digitaal in te zien of heeft u hulp nodig? Maak dan een afspraak bij het Gemeenteloket. Dat kan digitaal via https://gemeentemaastricht.nl/bouwen-en-verbouwen/inzage-bestemmingsplan of telefonisch via 14 043 (vanuit het buitenland + 31 43 350 4040).</text:p>
            <text:p text:style-name="common-al"/>
            <text:p text:style-name="common-al">
            <text:span text:style-name="nadrukvet">Beroep </text:span>
          </text:p>
            <text:p text:style-name="common-al">Tegen deze besluiten kan beroep worden ingesteld binnen 6 weken, na de dag waarop de besluiten ter inzage zijn gelegd, van vrijdag 15 september 2023 tot en met donderdag 26 oktober 2023, door:</text:p>
            <text:p text:style-name="common-al"> * belanghebbenden die het met het boven staande besluit niet eens zijn; </text:p>
            <text:p text:style-name="common-al">* niet-belanghebbenden die in de voorprocedure tijdig hun zienswijze hebben ingediend; </text:p>
            <text:p text:style-name="common-al">* niet-belanghebbenden die niet verweten kunnen worden geen of niet tijdig een zienswijze te hebben ingediend;</text:p>
            <text:p text:style-name="common-al"> Ingevolge artikel 6:5 Algemene wet bestuursrecht dienen beroepschriften te worden ondertekend en tenminste te bevatten: </text:p>
            <text:p text:style-name="common-al">* de naam en het adres van de indiener; </text:p>
            <text:p text:style-name="common-al">* de dagtekening; </text:p>
            <text:p text:style-name="common-al">* een omschrijving van het besluit waartegen het beroep is gericht; </text:p>
            <text:p text:style-name="common-al">* de gronden van het beroep. </text:p>
            <text:p text:style-name="common-al">Beroep tegen het besluit omgevingsvergunning kan worden ingediend bij de Rechtbank Limburg, sector bestuursrecht, Postbus 950 6040 AZ Roermond. Het indienen van beroep heeft geen schorsende werking. Gelijktijdig met het instellen van beroep kan bij de Rechtbank Limburg, de voorzieningenrechter van de sector bestuursrecht, worden verzocht om een voorlopige voorziening te treffen, zulks ingeval onverwijlde spoed, gelet op de betrokken belangen, dat vereist. U kunt ook digitaal beroep en/of een voorlopige voorziening indienen bij de genoemde rechtbank via http://loket.rechtspraak.nl/bestuursrecht. Daarvoor moet u wel beschikken over een elektronische handtekening (DigiD). Kijk op de genoemde site voor de precieze voorwaarden. </text:p>
            <text:p text:style-name="common-al">Beroep tegen het besluit hogere waarde(n) Wet geluidhinder kan worden ingesteld bij de Afdeling bestuursrechtspraak van de Raad van State, Postbus 20019, 2500 EA Den Haag. Het indienen van beroep heeft geen schorsende werking. Gelijktijdig met het instellen van beroep kan bij de Voorzitter van de Afdeling bestuursrechtspraak een verzoek om voorlopige voorziening worden gedaan. U kunt ook digitaal beroep en/of een voorlopige voorziening indienen bij de Raad van State. Daarvoor moet u wel beschikken over een elektronische handtekening (DigiD). Kijk op de site voor de precieze voorwaarden Digitaal loket van de Afdeling bestuursrechtspraak van de Raad van State - Inleiding/inloggen. De indiener van beroep is griffierecht verschuldigd conform van artikel 8:41 van de Algemene wet bestuursrecht (beroep). Daarbij is verzoeker om voorlopige voorziening griffierecht verschuldigd conform artikel 8:82, lid van de Algemene wet bestuursrecht. </text:p>
            <text:p text:style-name="common-al"/>
            <text:p text:style-name="common-al">Maastricht 13 september 2023, </text:p>
            <text:p text:style-name="common-al">Burgemeester en wethouders van Maastricht, </text:p>
            <text:p text:style-name="common-al">De Secretaris, </text:p>
            <text:p text:style-name="common-al">De Burgemeest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5828</text:span><text:line-break/><text:date style:data-style-name="dag" text:fixed="true" text:date-value="2023-09-13"/><text:line-break/><text:date style:data-style-name="jaar" text:fixed="true" text:date-value="2023-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828</text:span><text:date style:data-style-name="nicedate" text:fixed="true" text:date-value="2023-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828</text:span><text:date style:data-style-name="nicedate" text:fixed="true" text:date-value="2023-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Maastricht</meta:user-defined>
    <meta:user-defined meta:name="OVERHEID.Informatietype/DC.type">officiële publicatie</meta:user-defined>
    <meta:user-defined meta:name="OVERHEIDop.Rubriek/DC.type">ruimtelijk plan of omgevingsdocument</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imtelijkplan/OVERHEIDop.bekendmakingBetreffendePlan">NL.IMRO.0935.ovMalpertuisplein-vg01</meta:user-defined>
    <meta:user-defined meta:name="OVERHEIDop.Plansoort/OVERHEIDop.plansoort">bestemmings- of omgevingsplan</meta:user-defined>
    <meta:user-defined meta:name="OVERHEIDop.referentienummer">22-2299WB</meta:user-defined>
    <meta:user-defined meta:name="DCTERMS.abstract">Gemeente Maastricht Malpertuisplein-Cantecleerstraat tervisielegging van het besluit omgevingsvergunning en het besluit hogere waarden Wet geluidhinder </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Gemeente Maastricht, Malpertuisplein-Cantecleerstraat, tervisielegging van het besluit omgevingsvergunning en het besluit hogere waarde(n) Wet geluidhinder</meta:user-defined>
    <meta:user-defined meta:name="OVERHEIDop.datumEindeReactietermijn">2023-10-26</meta:user-defined>
    <meta:user-defined meta:name="OVERHEIDop.TilID/OVERHEIDop.terinzageleggingOP">til-2023-14430</meta:user-defined>
    <meta:user-defined meta:name="DCTERMS.W3CDTF/DCTERMS.available">2023-09-13</meta:user-defined>
    <meta:user-defined meta:name="DCTERMS.W3CDTF/OVERHEIDop.jaargang">2023</meta:user-defined>
    <meta:user-defined meta:name="OVERHEIDop.publicationIssue">395828</meta:user-defined>
    <meta:user-defined meta:name="OVERHEIDop.GmbID/DC.identifier">gmb-2023-395828</meta:user-defined>
    <meta:user-defined meta:name="OVERHEIDop.versieInformatie"/>
  </office:meta>
</office:document-meta>
</file>