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sportgebouw, kantine, tribune, kleedruimten en bijruimten en het kappen van 18 bomen en herplanten van 19 bomen, Burgemeester Norbruislaan 680 te Utrecht,  HZ_WABO-22-332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Norbruislaan 680 te Utrecht</text:p>
            <text:p text:style-name="common-al">HZ_WABO-22-33266</text:p>
            <text:p text:style-name="common-al">Toelichting: het bouwen van een sportgebouw, kantine, tribune, kleedruimten en bijruimten en het kappen van 18 bomen en herplanten van 19 bomen</text:p>
            <text:p text:style-name="common-al">Datum besluit: 7 september 2023</text:p>
            <text:p text:style-name="common-al">De beroepstermijn gaat in 1 dag na publicatie van het besluit.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www.rechtspraak.nl/Uw-Situatie/Onderwerpen/Omgevingsvergunning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/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/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5158</text:span><text:line-break/><text:date style:data-style-name="dag" text:fixed="true" text:date-value="2023-09-14"/><text:line-break/><text:date style:data-style-name="jaar" text:fixed="true" text:date-value="2023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5158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5158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sportgebouw, kantine, tribune, kleedruimten en bijruimten en het kappen van 18 bomen en herplanten van 19 bomen, Burgemeester Norbruislaan 680 te Utrecht,  HZ_WABO-22-33266</meta:user-defined>
    <meta:user-defined meta:name="OVERHEIDop.datumEindeReactietermijn">2023-10-26</meta:user-defined>
    <meta:user-defined meta:name="OVERHEIDop.TilID/OVERHEIDop.terinzageleggingOP">til-2023-14439</meta:user-defined>
    <meta:user-defined meta:name="DCTERMS.W3CDTF/DCTERMS.available">2023-09-14</meta:user-defined>
    <meta:user-defined meta:name="DCTERMS.W3CDTF/OVERHEIDop.jaargang">2023</meta:user-defined>
    <meta:user-defined meta:name="OVERHEIDop.externeBijlage">Publiceerbaar Aanvraag sportgebouw USV Elinkwijk|exb-2023-43633</meta:user-defined>
    <meta:user-defined meta:name="OVERHEIDop.externeBijlage">Besluit omgevingsvergunning publiceerbaar|exb-2023-43634</meta:user-defined>
    <meta:user-defined meta:name="OVERHEIDop.publicationIssue">395158</meta:user-defined>
    <meta:user-defined meta:name="OVERHEIDop.GmbID/DC.identifier">gmb-2023-395158</meta:user-defined>
    <meta:user-defined meta:name="OVERHEIDop.versieInformatie"/>
  </office:meta>
</office:document-meta>
</file>