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et bouwen en veranderen aan bestaande bouwwerken, 2e fas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vergunning voor het bouwen en veranderen aan bestaande bouwwerken, 2e fase op de locatie Wieldrechtseweg 39 te Dordrecht    </text:span>
          </text:p>
            <text:p text:style-name="common-al">De Gemeente Dordrecht heeft een aanvraag voor een omgevingsvergunning ontvangen. De vergunning is aangevraagd voor het bouwen en veranderen aan bestaande bouwwerken, 2e fase op de locatie Wieldrechtseweg 39 te Dordrecht    .</text:p>
            <text:p text:style-name="common-al"/>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19 december 2022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gemeente. Dit kan via het telefoonnummer 1407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9477</text:span><text:line-break/><text:date style:data-style-name="dag" text:fixed="true" text:date-value="2023-01-30"/><text:line-break/><text:date style:data-style-name="jaar" text:fixed="true" text:date-value="2023-01-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477</text:span><text:date style:data-style-name="nicedate" text:fixed="true" text:date-value="2023-01-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477</text:span><text:date style:data-style-name="nicedate" text:fixed="true" text:date-value="2023-01-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het bouwen en veranderen aan bestaande bouwwerken, 2e fase</meta:user-defined>
    <meta:user-defined meta:name="DCTERMS.W3CDTF/DCTERMS.available">2023-01-30</meta:user-defined>
    <meta:user-defined meta:name="DCTERMS.W3CDTF/OVERHEIDop.jaargang">2023</meta:user-defined>
    <meta:user-defined meta:name="OVERHEIDop.publicationIssue">39477</meta:user-defined>
    <meta:user-defined meta:name="OVERHEIDop.GmbID/DC.identifier">gmb-2023-39477</meta:user-defined>
    <meta:user-defined meta:name="OVERHEIDop.versieInformatie"/>
  </office:meta>
</office:document-meta>
</file>