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Algemene herziening Borne, Hertme, Zenderen, herziening Bornerbroeksestraat 87a”</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op grond van artikel 3.8 van de Wet ruimtelijke ordening het ontwerp bestemmingsplan ‘Algemene herziening Borne, </text:p>
            <text:p text:style-name="common-al">Hertme, Zenderen, herziening Bornerbroeksestraat 87a’ ter inzage ligt. </text:p>
            <text:p text:style-name="common-al">Het ontwerpbestemmingsplan ‘Algemene herziening Borne, Hertme, Zenderen, herziening Bornerbroeksestraat 87a’ voorziet in het wijzigen van de bedrijfswoning op het horecaperceel naar een reguliere woning op een woonperceel, waarbij tevens het te behouden deel van het horecaperceel is betrokken. Het plangebied ligt aan de Bornerbroeksestraat 87a te Borne en omvat de percelen kadastraal bekend gemeente Borne, sectie E, nummers 5429, 5716, 5887, 5888 en 6492 (gedeeltelijk).</text:p>
            <text:p text:style-name="common-al">
            <text:span text:style-name="nadrukvet">
              <text:span text:style-name="nadrukcur">Inzage</text:span>
            </text:span>
          </text:p>
            <text:p text:style-name="common-al">Het ontwerpbestemmingsplan en de bijbehorende stukken liggen ter inzage van 14 september 2023 t/m 25 oktober 2023 bij de publieksbalie van het gemeentehuis. Het ontwerpbestemmingsplan kunt u inzien op <text:a xlink:href="http://www.ruimtelijkeplannen.nl/web-roo/?planidn=NL.IMRO.0147.BpAHBHZhz008-ow01%20" xlink:type="simple"><text:span text:style-name="nadrukondlijn">http://www.ruimtelijkeplannen.nl/web-roo/?planidn=NL.IMRO.0147.BpAHBHZhz008-ow01</text:span> </text:a></text:p>
            <text:p text:style-name="common-al">
            <text:span text:style-name="nadrukvet">
              <text:span text:style-name="nadrukcur">Zienswijzen</text:span>
            </text:span>
          </text:p>
            <text:p text:style-name="common-al">Een ieder kan van 14 september 2023 t/m 25 oktober 2023 een mening geven over het ontwerpbesluit. Dit heet het indienen van zienswijzen. De zienswijzen kunnen schriftelijk worden ingediend door een brief te sturen naar de gemeenteraad, Postbus 200, 7620 AE Borne.</text:p>
            <text:p text:style-name="common-al">Een zienswijze kan ook mondeling worden ingediend. Hiervoor dient u vóór 24 oktober 2023 een afspraak te maken met team Ruimtelijke en economische ontwikkeling, telefoonnummer 074-2658524. </text:p>
            <text:p text:style-name="last-al">Tijdig ingediende zienswijzen zullen worden betrokken bij het definitieve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94027</text:span><text:line-break/><text:date style:data-style-name="dag" text:fixed="true" text:date-value="2023-09-13"/><text:line-break/><text:date style:data-style-name="jaar" text:fixed="true" text:date-value="2023-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4027</text:span><text:date style:data-style-name="nicedate" text:fixed="true" text:date-value="2023-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4027</text:span><text:date style:data-style-name="nicedate" text:fixed="true" text:date-value="2023-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Borne</meta:user-defined>
    <meta:user-defined meta:name="OVERHEID.Informatietype/DC.type">officiële publicatie</meta:user-defined>
    <meta:user-defined meta:name="OVERHEIDop.Rubriek/DC.type">ruimtelijk plan of omgevingsdocument</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Ruimtelijkplan/OVERHEIDop.bekendmakingBetreffendePlan">NL.IMRO.0147.BpAHBHZhz008-ow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Algemene herziening Borne, Hertme, Zenderen, herziening Bornerbroeksestraat 87a”</meta:user-defined>
    <meta:user-defined meta:name="DCTERMS.W3CDTF/DCTERMS.available">2023-09-13</meta:user-defined>
    <meta:user-defined meta:name="DCTERMS.W3CDTF/OVERHEIDop.jaargang">2023</meta:user-defined>
    <meta:user-defined meta:name="OVERHEIDop.publicationIssue">394027</meta:user-defined>
    <meta:user-defined meta:name="OVERHEIDop.GmbID/DC.identifier">gmb-2023-394027</meta:user-defined>
    <meta:user-defined meta:name="OVERHEIDop.versieInformatie"/>
  </office:meta>
</office:document-meta>
</file>