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laad- en loszone Jister Heerenveen (gewijzig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3.410307 / D.23.1689166</text:p>
            <text:p text:style-name="common-al">Onderwerp: Aanwijzen laad- en loszone Jister Heerenveen (gewijzigd)</text:p>
            <text:p text:style-name="common-al">
            <text:span text:style-name="nadrukcur">Burgemeester en wethouders van Heerenveen</text:span>
          </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aan de Jister Heerenveen het winkelcentrum De Greiden is gevestigd;</text:p>
            <text:p text:style-name="common-al"/>
            <text:p text:style-name="common-al">dat in het winkelcentrum diverse grote supermarkten en winkels aanwezig zijn;</text:p>
            <text:p text:style-name="common-al"/>
            <text:p text:style-name="common-al">dat ten behoeve van de bedrijfsuitvoering van deze supermarkten en winkels er regelmatig aan- en afvoer van goederen noodzakelijk is; </text:p>
            <text:p text:style-name="common-al"/>
            <text:p text:style-name="common-al">dat deze supermarkten en winkels vanaf de achterzijde gelegen aan de Jister worden bevoorraad;</text:p>
            <text:p text:style-name="common-al"/>
            <text:p text:style-name="common-al">dat voor het laden en lossen van goederen aan de Jister een aparte strook is gerealiseerd;</text:p>
            <text:p text:style-name="common-al"/>
            <text:p text:style-name="common-al">dat dit tevens een parkeerverbod voor andere voertuigen inhoudt;</text:p>
            <text:p text:style-name="common-al">dat hiermee het laden en lossen verkeersveilig kan plaatsvinden door de aanwezigheid en het gebruik van een aparte laad- en losstrook naast de weg;</text:p>
            <text:p text:style-name="common-al">dat hiermee de ontsluiting van het verkeer van en naar dit deel van de woonwijk De Greiden ongehinderd kan plaatsvinden; </text:p>
            <text:p text:style-name="common-al">dat bedoelde weg is gelegen binnen de gemeente Heerenveen en bij de gemeente Heerenveen in beheer is;</text:p>
            <text:p text:style-name="common-al">dat overleg met de verkeerscoördinator van het basisteam Zuidoost Fryslân van de politie heeft plaatsgevonden en er een positief advies is gegeven voor de voorgenomen verkeersmaatregel;</text:p>
            <text:p text:style-name="common-al">
            <text:span text:style-name="nadrukvet">BESLUIT</text:span>
          </text:p>
            <text:p text:style-name="common-al">Het realiseren van een laad- en losplaats aan de Jister Heerenveen door plaatsing van verkeersbord E07 van bijlage I van het Reglement Verkeersregels en Verkeerstekens 1990. </text:p>
            <text:p text:style-name="common-al">Het intrekken van verkeersbesluit Z.23.407450 / D.23.1680167, gepubliceerd op 7 augustus 2023, Gemeenteblad nummer 347659.</text:p>
            <text:p text:style-name="common-al">Een en ander overeenkomstig de bij dit verkeersbesluit behorende situatietekening.</text:p>
            <text:p text:style-name="common-al">Dit besluit wordt gepubliceerd in het Gemeenteblad via www.officielebekendmakingen.nl</text:p>
            <text:p text:style-name="common-al">Heerenveen, 6 september 2023</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4003</text:span><text:line-break/><text:date style:data-style-name="dag" text:fixed="true" text:date-value="2023-09-14"/><text:line-break/><text:date style:data-style-name="jaar" text:fixed="true" text:date-value="2023-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4003</text:span><text:date style:data-style-name="nicedate" text:fixed="true" text:date-value="2023-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4003</text:span><text:date style:data-style-name="nicedate" text:fixed="true" text:date-value="2023-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Heerenveen - Aanwijzen laad- en loszone - Jister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3.410307 / D.23.1689166</meta:user-defined>
    <meta:user-defined meta:name="DCTERMS.abstract">Aanwijzen laad- en loszone Jister Heerenveen (gewijzigd)</meta:user-defined>
    <meta:user-defined meta:name="OVERHEIDop.verkeersbordcode">E7</meta:user-defined>
    <dc:language>nl</dc:language>
    <meta:user-defined meta:name="OVERHEIDop.locatietype/OVERHEIDop.gebiedsmarkering">Lijn</meta:user-defined>
    <meta:user-defined meta:name="DC.title">Verkeersbesluit, Aanwijzen laad- en loszone Jister Heerenveen (gewijzigd)</meta:user-defined>
    <meta:user-defined meta:name="DCTERMS.W3CDTF/DCTERMS.available">2023-09-14</meta:user-defined>
    <meta:user-defined meta:name="OVERHEIDop.externeBijlage">Laad- en loszone Jister Heerenveen |exb-2023-43533</meta:user-defined>
    <meta:user-defined meta:name="DCTERMS.W3CDTF/OVERHEIDop.jaargang">2023</meta:user-defined>
    <meta:user-defined meta:name="OVERHEIDop.publicationIssue">394003</meta:user-defined>
    <meta:user-defined meta:name="OVERHEIDop.GmbID/DC.identifier">gmb-2023-394003</meta:user-defined>
    <meta:user-defined meta:name="OVERHEIDop.versieInformatie"/>
  </office:meta>
</office:document-meta>
</file>