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DRANK- EN HORECAVERGUNNING, PARALLELWEG 47-4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exploiteren van een horeca-inrichting op de locatie Parallelweg 47-48 te Heerenveen (11-09-2023).</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3696</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696</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696</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VERLENING DRANK- EN HORECAVERGUNNING, PARALLELWEG 47-48 HEERENVEEN</meta:user-defined>
    <meta:user-defined meta:name="DCTERMS.W3CDTF/DCTERMS.available">2023-09-13</meta:user-defined>
    <meta:user-defined meta:name="DCTERMS.W3CDTF/OVERHEIDop.jaargang">2023</meta:user-defined>
    <meta:user-defined meta:name="OVERHEIDop.publicationIssue">393696</meta:user-defined>
    <meta:user-defined meta:name="OVERHEIDop.GmbID/DC.identifier">gmb-2023-393696</meta:user-defined>
    <meta:user-defined meta:name="OVERHEIDop.versieInformatie"/>
  </office:meta>
</office:document-meta>
</file>